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openshift"/><text:bookmark-start text:name="__RefHeading___red_hat_openshift_container_platform_1"/><text:bookmark-start text:name="red_hat_openshift_container_platform"/>Red Hat OpenShift Container Platform<text:bookmark-end text:name="__RefHeading___red_hat_openshift_container_platform_1"/><text:bookmark-end text:name="red_hat_openshift_container_platform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Red Hat OpenShift Container Platform is an enterprise Kubernetes-based container platform for deploying, running, managing, and securing containerized applications and supporting platform services.</text:p>
      <text:p text:style-name="Text_20_body">Red Hat OpenShift Container Platform includes Kubernetes orchestration capabilities together with platform services for installation, configuration, networking, security, observability, software delivery, and cluster lifecycle management.</text:p>
      <text:p text:style-name="Text_20_body">Within Crucible, Red Hat OpenShift Container Platform can serve as a <text:a xlink:type="simple" xlink:href="https://wiki.didosolutions.com/dido/99_annexes/annex-b-terms-and-definitions/d/deployment_platform" text:style-name="Internet_20_link" text:visited-style-name="Visited_20_Internet_20_Link">Deployment Platform</text:a> on which Crucible creates and manages container-based Infrastructure Environments.</text:p>
      <text:p text:style-name="Text_20_body">Red Hat OpenShift Container Platform can itself operate on another Deployment Platform, including Amazon Web Services, Microsoft Azure, Google Cloud Platform, VMware vSphere, or Bare-Metal Infrastructure. An OpenShift Deployment Platform and its underlying infrastructure platform therefore represent separate architecture layer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enterprise Kubernetes-based container platform provided by Red Hat for deploying, running, and managing containerized workloads and platform services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docs.redhat.com/en/documentation/openshift_container_platform" text:style-name="Internet_20_link" text:visited-style-name="Visited_20_Internet_20_Link">Red Hat, OpenShift Container Platform Documentation</text:a>
      <text:a xlink:type="simple" xlink:href="https://docs.redhat.com/en/documentation/openshift_container_platform/4.10/html/getting_started/openshift-overview" text:style-name="Internet_20_link" text:visited-style-name="Visited_20_Internet_20_Link">Red Hat, OpenShift Container Platform Overview</text:a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shortened name <text:span text:style-name="Strong_20_Emphasis">OpenShift</text:span> can refer to a broader Red Hat product family. <text:span text:style-name="Strong_20_Emphasis">Red Hat OpenShift Container Platform</text:span> identifies the specific platform addressed by this definition.</text:p>
      <text:p text:style-name="Text_20_body">Red Hat OpenShift Container Platform can operate in Connected, Disconnected, and Air-Gapped Environments when its required software, images, repositories, and update resources remain available through authorized mechanism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creates an OpenShift Infrastructure Environment containing cluster nodes, networking, storage, operators, security policies, registries, and platform services from an approved Infrastructure Base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0:13</meta:creation-date>
    <dc:creator>Generated</dc:creator>
    <dc:date>2026-08-23T22::00:13</dc:date>
    <dc:language>en-US</dc:language>
    <meta:editing-cycles>1</meta:editing-cycles>
    <meta:editing-duration>PT0S</meta:editing-duration>
    <dc:title>dido:99_annexes:annex-b-terms-and-definitions:r:openshift</dc:title>
  </office:meta>
</office:document-meta>
</file>