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q:start"/><text:bookmark-start text:name="__RefHeading___q_1"/><text:bookmark-start text:name="q"/>Q<text:bookmark-end text:name="__RefHeading___q_1"/><text:bookmark-end text:name="q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Q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this namespace doesn't exist: fxdemo:99_part_annexes:annex-b-terms-and-definitions:q
<text:a xlink:type="simple" xlink:href="#dido:99_annexes:annex-b-terms-and-definitions:q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Q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7:08</meta:creation-date>
    <dc:creator>Generated</dc:creator>
    <dc:date>2026-08-23T22::27:08</dc:date>
    <dc:language>en-US</dc:language>
    <meta:editing-cycles>1</meta:editing-cycles>
    <meta:editing-duration>PT0S</meta:editing-duration>
    <dc:title>dido:99_annexes:annex-b-terms-and-definitions:q:start</dc:title>
  </office:meta>
</office:document-meta>
</file>