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q:quality_characteristic"/><text:bookmark-start text:name="__RefHeading___quality_characteristic_1"/><text:bookmark-start text:name="quality_characteristic"/>Quality Characteristic<text:bookmark-end text:name="__RefHeading___quality_characteristic_1"/><text:bookmark-end text:name="quality_characteristic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Quality Characteristic is an <text:a xlink:type="simple" xlink:href="https://wiki.didosolutions.com/dido/99_annexes/annex-b-terms-and-definitions/e/evaluation_characteristic" text:style-name="Internet_20_link" text:visited-style-name="Visited_20_Internet_20_Link">Evaluation Characteristic</text:a> concerning the degree to which a subject exhibits a quality property.</text:p>
      <text:p text:style-name="Text_20_body">A Quality Characteristic can apply to:</text:p>
      <text:p text:style-name="Text_20_body">A <text:a xlink:type="simple" xlink:href="https://wiki.didosolutions.com/dido/99_annexes/annex-b-terms-and-definitions/c/candidate_solution" text:style-name="Internet_20_link" text:visited-style-name="Visited_20_Internet_20_Link">Candidate Solution</text:a>A <text:a xlink:type="simple" xlink:href="https://wiki.didosolutions.com/dido/99_annexes/annex-b-terms-and-definitions/d/distributed_system" text:style-name="Internet_20_link" text:visited-style-name="Visited_20_Internet_20_Link">Distributed System</text:a>A <text:a xlink:type="simple" xlink:href="https://wiki.didosolutions.com/dido/99_annexes/annex-b-terms-and-definitions/n/node" text:style-name="Internet_20_link" text:visited-style-name="Visited_20_Internet_20_Link">Node</text:a>A <text:a xlink:type="simple" xlink:href="https://wiki.didosolutions.com/dido/99_annexes/annex-b-terms-and-definitions/n/node_set" text:style-name="Internet_20_link" text:visited-style-name="Visited_20_Internet_20_Link">Node Set</text:a>A <text:a xlink:type="simple" xlink:href="https://wiki.didosolutions.com/dido/99_annexes/annex-b-terms-and-definitions/t/test_item" text:style-name="Internet_20_link" text:visited-style-name="Visited_20_Internet_20_Link">Test Item</text:a>A software productA hardware productA serviceA technologyA processA resultAnother evaluation subjectQuality Characteristics can include:</text:p>
      <text:p text:style-name="Text_20_body">Functional CorrectnessPerformance EfficiencyReliabilityOperational StabilitySecurityInteroperabilityScalabilityMaintainabilityRecoverabilityA Quality Characteristic can be decomposed into more specific Quality Characteristics or quality subcharacteristics.</text:p>
      <text:p text:style-name="Text_20_body">A Quality Characteristic can identify:</text:p>
      <text:p text:style-name="Text_20_body">Its identityIts nameIts descriptionIts parent Quality CharacteristicIts child Quality CharacteristicsIts evaluation subjectIts applicable contextIts applicable measuresIts applicable measurement methodsIts applicable measurement unitsIts applicable reference valuesIts applicable DIDO <text:a xlink:type="simple" xlink:href="https://wiki.didosolutions.com/dido/99_annexes/annex-b-terms-and-definitions/b/baseline" text:style-name="Internet_20_link" text:visited-style-name="Visited_20_Internet_20_Link">Baselines</text:a>Its applicable <text:a xlink:type="simple" xlink:href="https://wiki.didosolutions.com/dido/99_annexes/annex-b-terms-and-definitions/v/validation_criteria" text:style-name="Internet_20_link" text:visited-style-name="Visited_20_Internet_20_Link">Validation Criteria</text:a>Its applicable <text:a xlink:type="simple" xlink:href="https://wiki.didosolutions.com/dido/99_annexes/annex-b-terms-and-definitions/a/acceptance_criteria" text:style-name="Internet_20_link" text:visited-style-name="Visited_20_Internet_20_Link">Acceptance Criteria</text:a>Its applicable <text:a xlink:type="simple" xlink:href="https://wiki.didosolutions.com/dido/99_annexes/annex-b-terms-and-definitions/g/governance_policy" text:style-name="Internet_20_link" text:visited-style-name="Visited_20_Internet_20_Link">Governance Policies</text:a>Its <text:a xlink:type="simple" xlink:href="https://wiki.didosolutions.com/dido/99_annexes/annex-b-terms-and-definitions/e/evidence" text:style-name="Internet_20_link" text:visited-style-name="Visited_20_Internet_20_Link">Evidence</text:a>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e/evaluation_characteristic" text:style-name="Internet_20_link" text:visited-style-name="Visited_20_Internet_20_Link">Evaluation Characteristic</text:a> concerning the degree to which a subject exhibits a quality propert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iso.org/standard/78176.html" text:style-name="Internet_20_link" text:visited-style-name="Visited_20_Internet_20_Link">ISO/IEC 25010:2023, Systems and software Quality Requirements and Evaluation (SQuaRE) — Product quality model</text:a>
      <text:a xlink:type="simple" xlink:href="https://www.iso.org/standard/78175.html" text:style-name="Internet_20_link" text:visited-style-name="Visited_20_Internet_20_Link">ISO/IEC 25002:2024, Systems and software Quality Requirements and Evaluation (SQuaRE) — Quality model overview and usage</text:a>
      <text:a xlink:type="simple" xlink:href="https://wiki.didosolutions.com/dido/99_annexes/annex-b-terms-and-definitions/e/evaluation_characteristic" text:style-name="Internet_20_link" text:visited-style-name="Visited_20_Internet_20_Link">Evaluation Characteristic</text:a>
      <text:p text:style-name="Text_20_body">DIDO Reference Implementation Conceptual ModelDIDO-TE draft Requirements RegisterISO/IEC 25002 describes quality models composed of quality characteristics and subcharacteristics.</text:p>
      <text:p text:style-name="Text_20_body">ISO/IEC 25010 defines a product-quality model containing characteristics and subcharacteristics applicable to ICT and software products.</text:p>
      <text:p text:style-name="Text_20_body">This definition places Quality Characteristic within the broader DIDO Evaluation Characteristic model so DIDO-TE can evaluate both quality properties and non-quality characteristics such as cost and resource consump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Every Quality Characteristic is an Evaluation Characteristic. An Evaluation Characteristic is not necessarily a Quality Characteristic.</text:p>
      <text:p text:style-name="Text_20_body">A Quality Characteristic differs from a measure:</text:p>
      <text:p text:style-name="Text_20_body">A Quality Characteristic identifies the quality property subject to evaluationA measure identifies how a value is assigned to the Quality CharacteristicA Quality Characteristic differs from a quality requirement:</text:p>
      <text:p text:style-name="Text_20_body">A Quality Characteristic identifies a quality propertyA quality requirement establishes a normative obligation concerning that quality propertyA Quality Characteristic differs from a <text:a xlink:type="simple" xlink:href="https://wiki.didosolutions.com/dido/99_annexes/annex-b-terms-and-definitions/t/test_result" text:style-name="Internet_20_link" text:visited-style-name="Visited_20_Internet_20_Link">Test Result</text:a>:</text:p>
      <text:p text:style-name="Text_20_body">A Quality Characteristic identifies what is evaluatedA Test Result records an outcome produced by <text:a xlink:type="simple" xlink:href="https://wiki.didosolutions.com/dido/99_annexes/annex-b-terms-and-definitions/t/test_execution" text:style-name="Internet_20_link" text:visited-style-name="Visited_20_Internet_20_Link">Test Execution</text:a>One Test Result can provide information about multiple Quality Characteristics.</text:p>
      <text:p text:style-name="Text_20_body">Multiple Test Results can contribute to the evaluation of one Quality Characteristic.</text:p>
      <text:p text:style-name="Text_20_body">A Quality Characteristic does not by itself establish:</text:p>
      <text:p text:style-name="Text_20_body">A required valueA minimum valueA maximum valueA preferred directionA measurement methodA permitted toleranceAn acceptance thresholdThe applicable Acceptance Criteria or Validation Criteria establish those constraints.</text:p>
      <text:p text:style-name="Text_20_body">A higher numerical value does not necessarily indicate better quality. The interpretation depends on the Quality Characteristic and its applicable measure.</text:p>
      <text:p text:style-name="Text_20_body">For example:</text:p>
      <text:p text:style-name="Text_20_body">Higher throughput can indicate greater Performance EfficiencyHigher response time can indicate lower Performance EfficiencyHigher failure frequency can indicate lower ReliabilityHigher recovery success can indicate greater Recoverability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IDO-TE comparative evaluation selects Reliability as a Quality Characteristic.</text:p>
      <text:p text:style-name="Text_20_body">The applicable Acceptance Criteria establish:</text:p>
      <text:p text:style-name="Text_20_body">The Candidate Solutions subject to evaluationThe workloadThe Test EnvironmentThe duration of the evaluationThe failure conditionsThe Reliability measuresThe required measurement precisionThe comparison methodDIDO-TE produces Test Results used to evaluate Reliability for each Candidate Solution.</text:p>
      <text:p text:style-name="Text_20_body">Reliability identifies the quality property being evaluated. The Test Results contain the observations and measurements used to evaluate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2:49</meta:creation-date>
    <dc:creator>Generated</dc:creator>
    <dc:date>2026-08-22T16::12:49</dc:date>
    <dc:language>en-US</dc:language>
    <meta:editing-cycles>1</meta:editing-cycles>
    <meta:editing-duration>PT0S</meta:editing-duration>
    <dc:title>dido:99_annexes:annex-b-terms-and-definitions:q:quality_characteristic</dc:title>
  </office:meta>
</office:document-meta>
</file>