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q:qualified_node"/><text:bookmark-start text:name="__RefHeading___qualified_node_1"/><text:bookmark-start text:name="qualified_node"/>Qualified Node<text:bookmark-end text:name="__RefHeading___qualified_node_1"/><text:bookmark-end text:name="qualified_nod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Qualified Node performs governed work after the architecture recognises its eligibility for a defined function. Qualification supports trust, cost attribution, provider comparison, compensation, and settlement in the Cost Recovery, Compensation, and Settlement Plane.</text:p>
      <text:p text:style-name="Text_20_body">A Qualified Node satisfies the relevant interface, semantic, policy, evidence, security, residency, sovereignty, operational, and service-level criteria for a defined work type. Qualification prevents the architecture from treating an unverified or unsuitable Node as eligible for compensation.</text:p>
      <text:p text:style-name="Text_20_body">A Qualified Node also supports competition among implementations. Different Nodes can compete to perform the same governed function when each Node satisfies the same qualification criteria and produces the required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Node recognised as eligible to perform a defined governed func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X Demo Reference Architecture, Part 6: Cost Recovery, Compensation, and Settlement Plan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Qualified Node differs from a running Node. A running Node has operational presence. A Qualified Node has recognised eligibility for a defined governed function.</text:p>
      <text:p text:style-name="Text_20_body">Qualification supports compensation eligibility but does not by itself prove that the Node completed a specific item of 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anctions screening Node satisfies the required policy, evidence, residency, security, and service-level criteria for sanctions screening in a defined jurisdiction. The architecture treats that Node as a Qualified Node for sanctions screening 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3:26</meta:creation-date>
    <dc:creator>Generated</dc:creator>
    <dc:date>2026-08-24T01::43:26</dc:date>
    <dc:language>en-US</dc:language>
    <meta:editing-cycles>1</meta:editing-cycles>
    <meta:editing-duration>PT0S</meta:editing-duration>
    <dc:title>dido:99_annexes:annex-b-terms-and-definitions:q:qualified_node</dc:title>
  </office:meta>
</office:document-meta>
</file>