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q:qualification_profile"/><text:bookmark-start text:name="__RefHeading___qualification_profile_1"/><text:bookmark-start text:name="qualification_profile"/>Qualification Profile<text:bookmark-end text:name="__RefHeading___qualification_profile_1"/><text:bookmark-end text:name="qualification_profil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Qualification Profile records the recognised eligibility of a Node, Qualified Node, Service Provider, or Qualified Service Provider for defined governed functions and Non-Functional Characteristics. In the Governed Node Service Market, the Qualification Profile supports selection, comparison, integration, audit, governance review, Competitive Substitution, and compensation eligibility.</text:p>
      <text:p text:style-name="Text_20_body">A Qualification Profile helps Buyers, Integrators, Regulators, Auditors, and Governance Bodies understand what a participant or component is recognised to do, under which constraints, and with which assurance characteristics. It prevents the market from treating qualification as a simple yes-or-no condition. A Node may qualify for one governed function but not another. A Node may satisfy one Non-Functional Characteristic, such as Interoperability, while still requiring additional evidence for another characteristic, such as Securability or Reliability.</text:p>
      <text:p text:style-name="Text_20_body">A Qualification Profile may identify governed functions, recognised Non-Functional Characteristics, applicable jurisdictions, residency constraints, sovereignty constraints, policy obligations, evidence obligations, service-level expectations, qualification status, version, validity period, suspension status, and references to Qualification Evid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ord that identifies recognised governed functions and Non-Functional Characteristics for a Node or Service Provider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inancial Systems Archetype, Part 7: Governed Node Service Market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Qualification Profile supports selection, integration, audit, governance review, Competitive Substitution, and compensation eligibility.</text:p>
      <text:p text:style-name="Text_20_body">A Qualification Profile differs from Qualification Evidence. A Qualification Profile records recognised eligibility. Qualification Evidence supports that recognition.</text:p>
      <text:p text:style-name="Text_20_body">A Qualification Profile does not by itself prove that a specific item of governed work occurred. A Work Performed Event records completed governed work, and an Evidence Reference links a record to supporting evi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anctions screening Node has a Qualification Profile that identifies it as qualified for sanctions screening within a defined jurisdiction. The profile identifies recognised Reliability, Securability, Interoperability, Performance, and Evidence Reference capabilities, together with the applicable policy obligations, service-level expectations, and Qualification Evidence referen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8:36</meta:creation-date>
    <dc:creator>Generated</dc:creator>
    <dc:date>2026-08-24T02::38:36</dc:date>
    <dc:language>en-US</dc:language>
    <meta:editing-cycles>1</meta:editing-cycles>
    <meta:editing-duration>PT0S</meta:editing-duration>
    <dc:title>dido:99_annexes:annex-b-terms-and-definitions:q:qualification_profile</dc:title>
  </office:meta>
</office:document-meta>
</file>