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q:qualification_evidence"/><text:bookmark-start text:name="__RefHeading___qualification_evidence_1"/><text:bookmark-start text:name="qualification_evidence"/>Qualification Evidence<text:bookmark-end text:name="__RefHeading___qualification_evidence_1"/><text:bookmark-end text:name="qualification_evidenc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Qualification Evidence supports recognition of a Node, Qualified Node, Service Provider, or Qualified Service Provider for a governed function or Non-Functional Characteristic. In the Governed Node Service Market, Qualification Evidence provides the basis for recording, reviewing, and trusting a Qualification Profile.</text:p>
      <text:p text:style-name="Text_20_body">Qualification Evidence may include conformance test results, certification records, security assessment records, service-level test results, interoperability test results, deployment evidence, residency evidence, sovereignty evidence, audit findings, operational history, or governance approval records.</text:p>
      <text:p text:style-name="Text_20_body">Qualification Evidence supports eligibility. It does not record that a specific item of governed work occurred. Completed governed work is recorded through a Work Performed Event and linked to supporting evidence through an Evidence Refer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vidence that supports a recognised qualification for a governed function or Non-Functional Characteristic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7: Governed Node Service Marke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Qualification Evidence differs from a Qualification Profile. A Qualification Profile records recognised eligibility. Qualification Evidence supports that recognition.</text:p>
      <text:p text:style-name="Text_20_body">Qualification Evidence differs from a Work Performed Event. Qualification Evidence supports eligibility. A Work Performed Event records completed governed work.</text:p>
      <text:p text:style-name="Text_20_body">Qualification Evidence should use Evidence References when the market does not require the full evidence payloa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formance test result supports recognition that a semantic validation Node satisfies the required interface and Interoperability criteria for a governed fun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16:46</meta:creation-date>
    <dc:creator>Generated</dc:creator>
    <dc:date>2026-08-23T01::16:46</dc:date>
    <dc:language>en-US</dc:language>
    <meta:editing-cycles>1</meta:editing-cycles>
    <meta:editing-duration>PT0S</meta:editing-duration>
    <dc:title>dido:99_annexes:annex-b-terms-and-definitions:q:qualification_evidence</dc:title>
  </office:meta>
</office:document-meta>
</file>