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q:qos"/><text:bookmark-start text:name="__RefHeading___quality_of_service_qos_1"/><text:bookmark-start text:name="quality_of_service_qos"/>Quality of Service (QoS)<text:bookmark-end text:name="__RefHeading___quality_of_service_qos_1"/><text:bookmark-end text:name="quality_of_service_qos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Quality of Service (QoS) is a general term that can mean different things at different architectural layers.</text:p>
      <text:p text:style-name="Text_20_body">In this document set, use the DDS-specific term for middleware quality-of-service polici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e <text:a xlink:type="simple" xlink:href="https://wiki.didosolutions.com/dido/99_annexes/99_annexes/annex-b-terms-and-definitions/d/dds_quality_of_service_dds_qos" text:style-name="Internet_20_link" text:visited-style-name="Visited_20_Internet_20_Link">DDS Quality of Service (DDS QoS)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ee <text:a xlink:type="simple" xlink:href="https://wiki.didosolutions.com/dido/99_annexes/99_annexes/annex-b-terms-and-definitions/d/dds_quality_of_service_dds_qos" text:style-name="Internet_20_link" text:visited-style-name="Visited_20_Internet_20_Link">DDS Quality of Service (DDS QoS)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entry redirects general QoS usage to the DDS-specific glossary entry used by the FX Demo implementation profi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or DDS implementation mappings, use <text:a xlink:type="simple" xlink:href="https://wiki.didosolutions.com/dido/99_annexes/99_annexes/annex-b-terms-and-definitions/d/dds_quality_of_service_dds_qos" text:style-name="Internet_20_link" text:visited-style-name="Visited_20_Internet_20_Link">DDS Quality of Service (DDS QoS)</text:a> rather than the generic QoS te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2:22</meta:creation-date>
    <dc:creator>Generated</dc:creator>
    <dc:date>2026-08-24T04::42:22</dc:date>
    <dc:language>en-US</dc:language>
    <meta:editing-cycles>1</meta:editing-cycles>
    <meta:editing-duration>PT0S</meta:editing-duration>
    <dc:title>dido:99_annexes:annex-b-terms-and-definitions:q:qos</dc:title>
  </office:meta>
</office:document-meta>
</file>