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ython"/><text:bookmark-start text:name="__RefHeading___python_1"/><text:bookmark-start text:name="python"/>Python<text:bookmark-end text:name="__RefHeading___python_1"/><text:bookmark-end text:name="pyth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Python is used in the FX Demo implementation profile as an implementation language for selected Phase 0 nodes. Within the architecture document set, Python belongs to the implementation-specific technology layer and does not define conceptual or logical architecture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High-level programming language used to implement software components, scripts, tools, and automation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ython is an implementation mechanism in the FX Demo document set. Logical Architecture / PIM elements remain independent of Pyth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hase 0 node implementation written in Python realises a logical node but does not redefine the logical nod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48:53</meta:creation-date>
    <dc:creator>Generated</dc:creator>
    <dc:date>2026-08-22T20::48:53</dc:date>
    <dc:language>en-US</dc:language>
    <meta:editing-cycles>1</meta:editing-cycles>
    <meta:editing-duration>PT0S</meta:editing-duration>
    <dc:title>dido:99_annexes:annex-b-terms-and-definitions:p:python</dc:title>
  </office:meta>
</office:document-meta>
</file>