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p:pull_lock"/><text:bookmark-start text:name="__RefHeading___pull_lock_1"/><text:bookmark-start text:name="pull_lock"/>Pull Lock<text:bookmark-end text:name="__RefHeading___pull_lock_1"/><text:bookmark-end text:name="pull_lock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Pull Lock is a machine-processable record of the exact source revisions resolved and retrieved during a Crucible pull operation.</text:p>
      <text:p text:style-name="Text_20_body">A Pull Lock connects the source references in a <text:a xlink:type="simple" xlink:href="https://wiki.didosolutions.com/dido/99_annexes/annex-b-terms-and-definitions/c/crucible_description" text:style-name="Internet_20_link" text:visited-style-name="Visited_20_Internet_20_Link">Crucible Description</text:a> to the immutable revision identifiers used in a particular pipeline execution.</text:p>
      <text:p text:style-name="Text_20_body">The record supports <text:a xlink:type="simple" xlink:href="https://wiki.didosolutions.com/dido/99_annexes/annex-b-terms-and-definitions/v/version_pinning" text:style-name="Internet_20_link" text:visited-style-name="Visited_20_Internet_20_Link">Version Pinning</text:a>, <text:a xlink:type="simple" xlink:href="https://wiki.didosolutions.com/dido/99_annexes/annex-b-terms-and-definitions/r/reproducibility" text:style-name="Internet_20_link" text:visited-style-name="Visited_20_Internet_20_Link">Reproducibility</text:a>, <text:a xlink:type="simple" xlink:href="https://wiki.didosolutions.com/dido/99_annexes/annex-b-terms-and-definitions/p/provenance" text:style-name="Internet_20_link" text:visited-style-name="Visited_20_Internet_20_Link">Provenance</text:a>, and <text:a xlink:type="simple" xlink:href="https://wiki.didosolutions.com/dido/99_annexes/annex-b-terms-and-definitions/t/traceability" text:style-name="Internet_20_link" text:visited-style-name="Visited_20_Internet_20_Link">Traceability</text:a> by preserving the relationship between requested source versions and retrieved source revisions.</text:p>
      <text:p text:style-name="Text_20_body">A Pull Lock may identify image, provisioning, infrastructure, application, compliance, or other repositories retrieved into a <text:a xlink:type="simple" xlink:href="https://wiki.didosolutions.com/dido/99_annexes/annex-b-terms-and-definitions/p/pipeline_workspace" text:style-name="Internet_20_link" text:visited-style-name="Visited_20_Internet_20_Link">Pipeline Workspace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machine-processable record of the exact source revisions resolved and retrieved during a Crucible pull operation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zed from dependency lock files, source-resolution records, and reproducible-build usage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Pull Lock records resolved source revisions. It does not contain the complete retrieved source content.</text:p>
      <text:p text:style-name="Text_20_body">A later execution can compare its resolved revisions with the Pull Lock to detect changed inputs or reproduce the earlier source selection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rucible Description references tagged image and infrastructure repositories. The pull operation resolves both tags to exact Git commit identifiers and records those identifiers in a Pull Lock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00:56</meta:creation-date>
    <dc:creator>Generated</dc:creator>
    <dc:date>2026-08-24T02::00:56</dc:date>
    <dc:language>en-US</dc:language>
    <meta:editing-cycles>1</meta:editing-cycles>
    <meta:editing-duration>PT0S</meta:editing-duration>
    <dc:title>dido:99_annexes:annex-b-terms-and-definitions:p:pull_lock</dc:title>
  </office:meta>
</office:document-meta>
</file>