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sioning"/><text:bookmark-start text:name="__RefHeading___provisioning_1"/><text:bookmark-start text:name="provisioning"/>Provisioning<text:bookmark-end text:name="__RefHeading___provisioning_1"/><text:bookmark-end text:name="provisioning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Provisioning is the controlled process of creating, allocating, installing, or configuring resources so that they can provide a defined capability.</text:p>
      <text:p text:style-name="Text_20_body">Provisioning may apply to infrastructure resources, operating systems, software packages, services, users, credentials, storage, networks, runtime components, or application dependencies.</text:p>
      <text:p text:style-name="Text_20_body">Infrastructure provisioning creates or allocates foundational resources. Software provisioning installs and configures software within an existing <text:a xlink:type="simple" xlink:href="https://wiki.didosolutions.com/dido/99_annexes/annex-b-terms-and-definitions/e/execution_environment" text:style-name="Internet_20_link" text:visited-style-name="Visited_20_Internet_20_Link">Execution Environment</text:a>.</text:p>
      <text:p text:style-name="Text_20_body">Within Crucible, provisioning may occur during an <text:a xlink:type="simple" xlink:href="https://wiki.didosolutions.com/dido/99_annexes/annex-b-terms-and-definitions/i/image_build" text:style-name="Internet_20_link" text:visited-style-name="Visited_20_Internet_20_Link">Image Build</text:a> through Ansible content or after an Infrastructure Deployment to configure the resulting platfor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process of creating, allocating, installing, or configuring resources so that they can provide a defined capabil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ystems administration, cloud computing, software deployment, configuration management, and platform-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rovisioning differs from <text:a xlink:type="simple" xlink:href="https://wiki.didosolutions.com/dido/99_annexes/annex-b-terms-and-definitions/d/deployment" text:style-name="Internet_20_link" text:visited-style-name="Visited_20_Internet_20_Link">Deployment</text:a>. Provisioning prepares individual resources or components, while Deployment places and integrates artefacts and capabilities within a Target Environment.</text:p>
      <text:p text:style-name="Text_20_body">Provisioning may form one stage of an Image Build, Infrastructure Deployment, or broader Deployment proces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uring an Image Build, Crucible uses Ansible to install packages, configure services, establish users, and apply security settings to a <text:a xlink:type="simple" xlink:href="https://wiki.didosolutions.com/dido/99_annexes/annex-b-terms-and-definitions/r/rhel" text:style-name="Internet_20_link" text:visited-style-name="Visited_20_Internet_20_Link">Red Hat Enterprise Linux (RHEL)</text:a> 9 Guest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59:25</meta:creation-date>
    <dc:creator>Generated</dc:creator>
    <dc:date>2026-08-24T01::59:25</dc:date>
    <dc:language>en-US</dc:language>
    <meta:editing-cycles>1</meta:editing-cycles>
    <meta:editing-duration>PT0S</meta:editing-duration>
    <dc:title>dido:99_annexes:annex-b-terms-and-definitions:p:provisioning</dc:title>
  </office:meta>
</office:document-meta>
</file>