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_registry"/><text:bookmark-start text:name="__RefHeading___provider_registry_1"/><text:bookmark-start text:name="provider_registry"/>Provider Registry<text:bookmark-end text:name="__RefHeading___provider_registry_1"/><text:bookmark-end text:name="provider_registr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Registry records and resolves the available <text:a xlink:type="simple" xlink:href="https://wiki.didosolutions.com/dido/99_annexes/annex-b-terms-and-definitions/p/provider_plugin" text:style-name="Internet_20_link" text:visited-style-name="Visited_20_Internet_20_Link">Provider Plugins</text:a>, their identities, supported contract versions, capabilities, compatibility information, and loading mechanisms.</text:p>
      <text:p text:style-name="Text_20_body">The registry provides a controlled discovery point through which core software locates and selects a plugin for a specified <text:a xlink:type="simple" xlink:href="https://wiki.didosolutions.com/dido/99_annexes/annex-b-terms-and-definitions/p/provider" text:style-name="Internet_20_link" text:visited-style-name="Visited_20_Internet_20_Link">Provider</text:a> or deployment requirement.</text:p>
      <text:p text:style-name="Text_20_body">A Provider Registry may validate plugin metadata, reject incompatible implementations, expose supported capabilities, and enforce a single approved loading path.</text:p>
      <text:p text:style-name="Text_20_body">Within the Crucible architecture, the Provider Registry helps preserve the cloud-agnostic boundary by ensuring that provider-specific implementations enter the system through the defined <text:a xlink:type="simple" xlink:href="https://wiki.didosolutions.com/dido/99_annexes/annex-b-terms-and-definitions/p/provider_contract" text:style-name="Internet_20_link" text:visited-style-name="Visited_20_Internet_20_Link">Provider Contrac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gistry that records and resolves available <text:a xlink:type="simple" xlink:href="https://wiki.didosolutions.com/dido/99_annexes/annex-b-terms-and-definitions/p/provider_plugin" text:style-name="Internet_20_link" text:visited-style-name="Visited_20_Internet_20_Link">provider plugins</text:a>, their identities, supported contract versions, capabilities, compatibility information, and loading mechanism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plugin registries, service registries, dependency injection, extension management, and provider-integ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Registry does not necessarily store the Provider Plugins themselves. It may store metadata and loading information that identify where and how the plugins become available.</text:p>
      <text:p text:style-name="Text_20_body">The Provider Registry differs from an image, package, container, or artefact registry because it resolves software extensions rather than deployable cont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t startup, Crucible queries the Provider Registry for a plugin that supports the selected cloud provider and the required Provider Contract version. The registry returns the validated plugin and its declared capabilit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8:22</meta:creation-date>
    <dc:creator>Generated</dc:creator>
    <dc:date>2026-08-24T00::48:22</dc:date>
    <dc:language>en-US</dc:language>
    <meta:editing-cycles>1</meta:editing-cycles>
    <meta:editing-duration>PT0S</meta:editing-duration>
    <dc:title>dido:99_annexes:annex-b-terms-and-definitions:p:provider_registry</dc:title>
  </office:meta>
</office:document-meta>
</file>