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_plugin"/><text:bookmark-start text:name="__RefHeading___provider_plugin_1"/><text:bookmark-start text:name="provider_plugin"/>Provider Plugin<text:bookmark-end text:name="__RefHeading___provider_plugin_1"/><text:bookmark-end text:name="provider_plugi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Plugin is a software component that implements a <text:a xlink:type="simple" xlink:href="https://wiki.didosolutions.com/dido/99_annexes/annex-b-terms-and-definitions/p/provider_contract" text:style-name="Internet_20_link" text:visited-style-name="Visited_20_Internet_20_Link">Provider Contract</text:a> for a particular <text:a xlink:type="simple" xlink:href="https://wiki.didosolutions.com/dido/99_annexes/annex-b-terms-and-definitions/p/provider" text:style-name="Internet_20_link" text:visited-style-name="Visited_20_Internet_20_Link">Provider</text:a> or class of Providers.</text:p>
      <text:p text:style-name="Text_20_body">The plugin translates provider-independent requests into provider-specific interfaces, commands, data structures, authentication mechanisms, and lifecycle operations.</text:p>
      <text:p text:style-name="Text_20_body">A Provider Plugin isolates provider-specific behavior from the core software. This separation allows the core to use a <text:a xlink:type="simple" xlink:href="https://wiki.didosolutions.com/dido/99_annexes/annex-b-terms-and-definitions/p/provider_abstraction" text:style-name="Internet_20_link" text:visited-style-name="Visited_20_Internet_20_Link">Provider Abstraction</text:a> without importing or depending directly on provider-specific software development kits.</text:p>
      <text:p text:style-name="Text_20_body">Within the Crucible architecture, Provider Plugins may support image conversion, upload, signing, verification, promotion, description, infrastructure initialization, deployment, and teardown oper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oftware component that implements a <text:a xlink:type="simple" xlink:href="https://wiki.didosolutions.com/dido/99_annexes/annex-b-terms-and-definitions/p/provider_contract" text:style-name="Internet_20_link" text:visited-style-name="Visited_20_Internet_20_Link">provider contract</text:a> for a particular <text:a xlink:type="simple" xlink:href="https://wiki.didosolutions.com/dido/99_annexes/annex-b-terms-and-definitions/p/provider" text:style-name="Internet_20_link" text:visited-style-name="Visited_20_Internet_20_Link">provider</text:a> or class of provider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plugin architecture, adapter, driver, provider-integration, and software-extens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Plugin is not the Provider itself. The plugin represents and invokes Provider capabilities through the applicable Provider Contract.</text:p>
      <text:p text:style-name="Text_20_body">A Provider Plugin may support only the capabilities available from its associated Provider. Unsupported capabilities remain explicit rather than being simulated within the cor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racle Cloud Infrastructure Provider Plugin translates Crucible image-upload and deployment requests into the interfaces and command-line operations required by Oracle Cloud Infrastru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4:10</meta:creation-date>
    <dc:creator>Generated</dc:creator>
    <dc:date>2026-08-22T16::04:10</dc:date>
    <dc:language>en-US</dc:language>
    <meta:editing-cycles>1</meta:editing-cycles>
    <meta:editing-duration>PT0S</meta:editing-duration>
    <dc:title>dido:99_annexes:annex-b-terms-and-definitions:p:provider_plugin</dc:title>
  </office:meta>
</office:document-meta>
</file>