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rovider_mirror"/><text:bookmark-start text:name="__RefHeading___provider_mirror_1"/><text:bookmark-start text:name="provider_mirror"/>Provider Mirror<text:bookmark-end text:name="__RefHeading___provider_mirror_1"/><text:bookmark-end text:name="provider_mirror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Provider Mirror is a controlled local or internal copy of infrastructure-provider software packages and associated metadata used by infrastructure automation tooling without direct access to the original distribution source.</text:p>
      <text:p text:style-name="Text_20_body">The mirror may contain provider binaries, versions, platform-specific packages, integrity values, signatures, indexes, and source information.</text:p>
      <text:p text:style-name="Text_20_body">A Provider Mirror supports deterministic and disconnected initialization of <text:a xlink:type="simple" xlink:href="https://wiki.didosolutions.com/dido/99_annexes/annex-b-terms-and-definitions/i/iac" text:style-name="Internet_20_link" text:visited-style-name="Visited_20_Internet_20_Link">Infrastructure as Code (IaC)</text:a> tooling.</text:p>
      <text:p text:style-name="Text_20_body">Within Crucible, a Provider Mirror may be included in a <text:a xlink:type="simple" xlink:href="https://wiki.didosolutions.com/dido/99_annexes/annex-b-terms-and-definitions/t/transfer_bundle" text:style-name="Internet_20_link" text:visited-style-name="Visited_20_Internet_20_Link">Transfer Bundle</text:a> and used during <text:a xlink:type="simple" xlink:href="https://wiki.didosolutions.com/dido/99_annexes/annex-b-terms-and-definitions/p/platform_initialization" text:style-name="Internet_20_link" text:visited-style-name="Visited_20_Internet_20_Link">Platform Initialization</text:a> in a disconnected enclav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local or internal copy of infrastructure-provider software packages and associated metadata used without direct access to the original distribution sourc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Infrastructure as Code tooling, package mirroring, plugin distribution, disconnected operations, and software supply-chain management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Provider Mirror stores provider software packages. It differs from a <text:a xlink:type="simple" xlink:href="https://wiki.didosolutions.com/dido/99_annexes/annex-b-terms-and-definitions/p/provider_registry" text:style-name="Internet_20_link" text:visited-style-name="Visited_20_Internet_20_Link">Provider Registry</text:a>, which identifies and resolves Provider Plugins within an application architecture.</text:p>
      <text:p text:style-name="Text_20_body">A Provider Mirror should preserve the exact versions, integrity values, and platform compatibility information required by the infrastructure tooling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onnected environment downloads the required OpenTofu provider packages for Linux on x86-64 and AArch64, records their integrity values, and transfers them into a Provider Mirror inside an air-gapped enclav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20:31</meta:creation-date>
    <dc:creator>Generated</dc:creator>
    <dc:date>2026-08-23T23::20:31</dc:date>
    <dc:language>en-US</dc:language>
    <meta:editing-cycles>1</meta:editing-cycles>
    <meta:editing-duration>PT0S</meta:editing-duration>
    <dc:title>dido:99_annexes:annex-b-terms-and-definitions:p:provider_mirror</dc:title>
  </office:meta>
</office:document-meta>
</file>