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p:provider_implementation"/><text:bookmark-start text:name="__RefHeading___provider_implementation_1"/><text:bookmark-start text:name="provider_implementation"/>Provider Implementation<text:bookmark-end text:name="__RefHeading___provider_implementation_1"/><text:bookmark-end text:name="provider_implementation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Provider Implementation realizes defined capabilities through the products, services, interfaces, resource types, and operational mechanisms supplied by a particular provider.</text:p>
      <text:p text:style-name="Text_20_body">The provider may supply:</text:p>
      <text:p text:style-name="Text_20_body">Cloud infrastructureHosting servicesCompute servicesStorage servicesNetwork servicesIdentity servicesSecurity servicesMonitoring servicesData servicesMessaging servicesPlatform servicesDeployment interfacesA Provider Implementation may consume <text:a xlink:type="simple" xlink:href="https://wiki.didosolutions.com/dido/99_annexes/annex-b-terms-and-definitions/p/platform_specific_information" text:style-name="Internet_20_link" text:visited-style-name="Visited_20_Internet_20_Link">Platform Specific Information</text:a> such as:</text:p>
      <text:p text:style-name="Text_20_body">Resource identifiersService namesImage identifiersMachine typesRegionsNetwork identifiersStorage classesCredentialsProvider-specific configuration values<text:a xlink:type="simple" xlink:href="https://wiki.didosolutions.com/dido/99_annexes/annex-b-terms-and-definitions/p/platform_specific_parameter" text:style-name="Internet_20_link" text:visited-style-name="Visited_20_Internet_20_Link">Platform Specific Parameters</text:a>A Provider Implementation differs from the provider organization:</text:p>
      <text:p text:style-name="Text_20_body">The provider organization is the entity that supplies products or servicesThe Provider Implementation is the technical realization supplied by that entityA Provider Implementation also differs from <text:a xlink:type="simple" xlink:href="https://wiki.didosolutions.com/dido/99_annexes/annex-b-terms-and-definitions/p/platform_independent_information" text:style-name="Internet_20_link" text:visited-style-name="Visited_20_Internet_20_Link">Platform Independent Information</text:a>:</text:p>
      <text:p text:style-name="Text_20_body">Platform Independent Information describes implementation-neutral intentA Provider Implementation realizes that intent through provider-specific technologies and mechanismsMultiple Provider Implementations may realize the same platform-independent specification through different Platform Specific Inform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implementation that realizes defined capabilities through the products, services, interfaces, and operational mechanisms supplied by a particular provider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Provider Implementation may be:</text:p>
      <text:p text:style-name="Text_20_body">Public cloudPrivate cloudCommunity cloudHybrid cloudOn-premises infrastructureHosted infrastructureVirtualized infrastructurePhysical infrastructureThe term does not imply that the provider supplies every component used by the implementation.</text:p>
      <text:p text:style-name="Text_20_body">A Provider Implementation may incorporate third-party products, open-source components, external services, or customer-managed resources.</text:p>
      <text:p text:style-name="Text_20_body">Conformance of one Provider Implementation does not establish conformance of another Provider Implement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One Provider Implementation realizes a platform-independent compute, storage, and networking specification through one cloud provider's virtual-machine, block-storage, virtual-network, and identity services. Another Provider Implementation realizes the same specification through corresponding services supplied by a different provider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15:55</meta:creation-date>
    <dc:creator>Generated</dc:creator>
    <dc:date>2026-08-24T00::15:55</dc:date>
    <dc:language>en-US</dc:language>
    <meta:editing-cycles>1</meta:editing-cycles>
    <meta:editing-duration>PT0S</meta:editing-duration>
    <dc:title>dido:99_annexes:annex-b-terms-and-definitions:p:provider_implementation</dc:title>
  </office:meta>
</office:document-meta>
</file>