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p:provider_contract"/><text:bookmark-start text:name="__RefHeading___provider_contract_1"/><text:bookmark-start text:name="provider_contract"/>Provider Contract<text:bookmark-end text:name="__RefHeading___provider_contract_1"/><text:bookmark-end text:name="provider_contrac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Provider Contract specifies the capabilities, operations, inputs, outputs, constraints, errors, compatibility rules, and lifecycle behaviors that govern interaction with a <text:a xlink:type="simple" xlink:href="https://wiki.didosolutions.com/dido/99_annexes/annex-b-terms-and-definitions/p/provider" text:style-name="Internet_20_link" text:visited-style-name="Visited_20_Internet_20_Link">Provider</text:a> through a <text:a xlink:type="simple" xlink:href="https://wiki.didosolutions.com/dido/99_annexes/annex-b-terms-and-definitions/p/provider_abstraction" text:style-name="Internet_20_link" text:visited-style-name="Visited_20_Internet_20_Link">Provider Abstraction</text:a>.</text:p>
      <text:p text:style-name="Text_20_body">The contract establishes the obligations that a conforming <text:a xlink:type="simple" xlink:href="https://wiki.didosolutions.com/dido/99_annexes/annex-b-terms-and-definitions/p/provider_plugin" text:style-name="Internet_20_link" text:visited-style-name="Visited_20_Internet_20_Link">Provider Plugin</text:a> must satisfy and the assumptions that the core software may rely on.</text:p>
      <text:p text:style-name="Text_20_body">A Provider Contract may define required and optional capabilities, version compatibility, capability discovery, validation rules, return values, error handling, lifecycle operations, and conformance expectations.</text:p>
      <text:p text:style-name="Text_20_body">Within the Crucible architecture, the Provider Contract forms the principal cloud-agnostic seam between core orchestration functions and provider-specific implementa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specification of the capabilities, operations, inputs, outputs, constraints, errors, compatibility rules, and lifecycle behaviors governing interaction with a <text:a xlink:type="simple" xlink:href="https://wiki.didosolutions.com/dido/99_annexes/annex-b-terms-and-definitions/p/provider" text:style-name="Internet_20_link" text:visited-style-name="Visited_20_Internet_20_Link">provider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software interface contracts, plugin architectures, service contracts, conformance specifications, and provider-integration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Provider Contract defines architectural and behavioral obligations. It does not necessarily constitute a commercial, legal, or procurement contract.</text:p>
      <text:p text:style-name="Text_20_body">Versioning the Provider Contract allows the architecture to evolve while preserving explicit compatibility expectation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Provider Contract specifies that a Provider Plugin accepts a validated image-upload request, returns the resulting provider image identifier, reports defined failure conditions, and supports image description and verification operatio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06:21</meta:creation-date>
    <dc:creator>Generated</dc:creator>
    <dc:date>2026-08-22T17::06:21</dc:date>
    <dc:language>en-US</dc:language>
    <meta:editing-cycles>1</meta:editing-cycles>
    <meta:editing-duration>PT0S</meta:editing-duration>
    <dc:title>dido:99_annexes:annex-b-terms-and-definitions:p:provider_contract</dc:title>
  </office:meta>
</office:document-meta>
</file>