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rovider_abstraction"/><text:bookmark-start text:name="__RefHeading___provider_abstraction_1"/><text:bookmark-start text:name="provider_abstraction"/>Provider Abstraction<text:bookmark-end text:name="__RefHeading___provider_abstraction_1"/><text:bookmark-end text:name="provider_abstrac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Provider Abstraction defines a provider-independent representation of the capabilities, operations, inputs, outputs, errors, and lifecycle behaviors required from one or more <text:a xlink:type="simple" xlink:href="https://wiki.didosolutions.com/dido/99_annexes/annex-b-terms-and-definitions/p/provider" text:style-name="Internet_20_link" text:visited-style-name="Visited_20_Internet_20_Link">Providers</text:a>.</text:p>
      <text:p text:style-name="Text_20_body">The abstraction separates the requesting software from provider-specific interfaces, software development kits, data formats, authentication mechanisms, and operational details.</text:p>
      <text:p text:style-name="Text_20_body">A Provider Abstraction allows core functions to request capabilities through a stable architectural boundary while specialized implementations translate those requests into provider-specific operations.</text:p>
      <text:p text:style-name="Text_20_body">Within the Crucible architecture, the Provider Abstraction supports cloud agnosticism by preventing provider-specific logic from spreading into core modules. A <text:a xlink:type="simple" xlink:href="https://wiki.didosolutions.com/dido/99_annexes/annex-b-terms-and-definitions/p/provider_contract" text:style-name="Internet_20_link" text:visited-style-name="Visited_20_Internet_20_Link">Provider Contract</text:a> formalizes the obligations of the abstraction, while a <text:a xlink:type="simple" xlink:href="https://wiki.didosolutions.com/dido/99_annexes/annex-b-terms-and-definitions/p/provider_plugin" text:style-name="Internet_20_link" text:visited-style-name="Visited_20_Internet_20_Link">Provider Plugin</text:a> realizes those obligations for a particular Provider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vider-independent representation of the capabilities, operations, inputs, outputs, errors, and lifecycle behaviors required from one or more <text:a xlink:type="simple" xlink:href="https://wiki.didosolutions.com/dido/99_annexes/annex-b-terms-and-definitions/p/provider" text:style-name="Internet_20_link" text:visited-style-name="Visited_20_Internet_20_Link">providers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architecture, abstraction-layer, portability, plugin, and service-integ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Provider Abstraction does not guarantee that every Provider offers identical capabilities. The abstraction may expose optional capabilities, capability discovery, compatibility rules, or provider-specific constraints through controlled mechanisms.</text:p>
      <text:p text:style-name="Text_20_body">A Provider Abstraction differs from a Provider Plugin. The abstraction defines the provider-independent model, while the plugin implements that model for a specific Provid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Crucible core requests image upload and infrastructure deployment through a Provider Abstraction. Separate Provider Plugins translate those requests into Oracle Cloud Infrastructure or Amazon Web Services oper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0:32</meta:creation-date>
    <dc:creator>Generated</dc:creator>
    <dc:date>2026-08-24T01::50:32</dc:date>
    <dc:language>en-US</dc:language>
    <meta:editing-cycles>1</meta:editing-cycles>
    <meta:editing-duration>PT0S</meta:editing-duration>
    <dc:title>dido:99_annexes:annex-b-terms-and-definitions:p:provider_abstraction</dc:title>
  </office:meta>
</office:document-meta>
</file>