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p:provider"/><text:bookmark-start text:name="__RefHeading___provider_1"/><text:bookmark-start text:name="provider"/>Provider<text:bookmark-end text:name="__RefHeading___provider_1"/><text:bookmark-end text:name="provider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Provider supplies or operates a resource, service, capability, interface, information source, or operational function for use by another party, system, component, or environment.</text:p>
      <text:p text:style-name="Text_20_body">The Provider role may be fulfilled by an organization, organizational unit, system, service, software component, platform, or infrastructure operator.</text:p>
      <text:p text:style-name="Text_20_body">A Provider may expose its capabilities through an <text:a xlink:type="simple" xlink:href="https://wiki.didosolutions.com/dido/99_annexes/annex-b-terms-and-definitions/a/api" text:style-name="Internet_20_link" text:visited-style-name="Visited_20_Internet_20_Link">Application Programming Interface (API)</text:a>, command-line interface, service interface, contract, repository, physical transfer process, or other defined interaction mechanism.</text:p>
      <text:p text:style-name="Text_20_body">A <text:a xlink:type="simple" xlink:href="https://wiki.didosolutions.com/dido/99_annexes/annex-b-terms-and-definitions/c/cloud_provider" text:style-name="Internet_20_link" text:visited-style-name="Visited_20_Internet_20_Link">Cloud Provider</text:a> and an <text:a xlink:type="simple" xlink:href="https://wiki.didosolutions.com/dido/99_annexes/annex-b-terms-and-definitions/i/infrastructure_provider" text:style-name="Internet_20_link" text:visited-style-name="Visited_20_Internet_20_Link">Infrastructure Provider</text:a> are specialized Provider roles. Within the Crucible architecture, a <text:a xlink:type="simple" xlink:href="https://wiki.didosolutions.com/dido/99_annexes/annex-b-terms-and-definitions/p/provider_plugin" text:style-name="Internet_20_link" text:visited-style-name="Visited_20_Internet_20_Link">Provider Plugin</text:a> represents the capabilities of a Provider to the core orchestration functions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entity that supplies or operates a resource, service, capability, interface, information source, or operational function for use by another entity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Generalized from service architecture, cloud computing, infrastructure management, systems engineering, and software architecture usage and specialized for the Crucible architecture and operational model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Provider identifies a role rather than a particular legal entity, technology, ownership model, or deployment arrangement.</text:p>
      <text:p text:style-name="Text_20_body">The same entity may act as a Provider in one relationship and as a consumer in another relationship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cloud organization supplies compute, networking, storage, identity, and image services to a deployment process. The organization acts as a Provider of those capabilitie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6::11:00</meta:creation-date>
    <dc:creator>Generated</dc:creator>
    <dc:date>2026-08-22T16::11:00</dc:date>
    <dc:language>en-US</dc:language>
    <meta:editing-cycles>1</meta:editing-cycles>
    <meta:editing-duration>PT0S</meta:editing-duration>
    <dc:title>dido:99_annexes:annex-b-terms-and-definitions:p:provider</dc:title>
  </office:meta>
</office:document-meta>
</file>