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ortability"/><text:bookmark-start text:name="__RefHeading___portability_1"/><text:bookmark-start text:name="portability"/>Portability<text:bookmark-end text:name="__RefHeading___portability_1"/><text:bookmark-end text:name="portability"/></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ortability describes the ability of a governed function implementation to move across approved platforms, runtimes, deployment environments, or operational contexts while preserving required behaviour. In the Governed Node Service Market, Portability supports deployment flexibility, provider substitution, resilience, and reduced dependence on a single implementation environment.</text:p>
      <text:p text:style-name="Text_20_body">Portability does not mean that a Qualified Node may move without review. A movement that changes jurisdiction, residency treatment, sovereignty constraints, security posture, policy context, evidence obligations, runtime environment, or service-level expectations may require requalification or additional Qualification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a governed function implementation to operate across approved platforms, runtimes, or deployment environments while preserving the required behaviour</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Portability supports deployment flexibility and reduces dependence on a single platform, cloud provider, runtime, or deployment environment.</text:p>
      <text:p text:style-name="Text_20_body">Portability does not remove qualification obligations. A governed function implementation may require requalification when movement changes the operating context, jurisdictional treatment, residency treatment, sovereignty constraint, security posture, policy obligation, evidence obligation, or service-level expectation.</text:p>
      <text:h text:style-name="Heading_20_2" text:outline-level="2"><text:bookmark-start text:name="__RefHeading___example_6"/><text:bookmark-start text:name="example"/>Example<text:bookmark-end text:name="__RefHeading___example_6"/><text:bookmark-end text:name="example"/></text:h>
      <text:p text:style-name="Text_20_body">A semantic validation Node runs in one approved container environment and later runs in another approved container environment. The Node preserves interface behaviour, semantic conformance, evidence generation, policy compatibility, and service-level expectations after mov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2:33</meta:creation-date>
    <dc:creator>Generated</dc:creator>
    <dc:date>2026-08-24T04::12:33</dc:date>
    <dc:language>en-US</dc:language>
    <meta:editing-cycles>1</meta:editing-cycles>
    <meta:editing-duration>PT0S</meta:editing-duration>
    <dc:title>dido:99_annexes:annex-b-terms-and-definitions:p:portability</dc:title>
  </office:meta>
</office:document-meta>
</file>