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p:policy_evaluation_role"/><text:bookmark-start text:name="__RefHeading___policy_evaluation_role_1"/><text:bookmark-start text:name="policy_evaluation_role"/>Policy Evaluation Role<text:bookmark-end text:name="__RefHeading___policy_evaluation_role_1"/><text:bookmark-end text:name="policy_evaluation_role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Policy Evaluation Role identifies responsibility for evaluating policy constraints governing access, disclosure, safeguarding, release, redaction, transformation, marking, obligations, or the controlled movement of FX information.</text:p>
      <text:p text:style-name="Text_20_body">This role includes receiving policy decision requests, evaluating requested release context, assessing policy constraints, producing FX Policy Decisions, and recording policy evaluation rationale and provenance.</text:p>
      <text:p text:style-name="Text_20_body">The Policy Evaluation Role participates primarily in the FX Logical <text:a xlink:type="simple" xlink:href="https://wiki.didosolutions.com/dido/99_annexes/99_annexes/annex-b-terms-and-definitions/p/policy_and_release_plane" text:style-name="Internet_20_link" text:visited-style-name="Visited_20_Internet_20_Link">Policy and Release Plane</text:a>. It also supports the FX Logical <text:a xlink:type="simple" xlink:href="https://wiki.didosolutions.com/dido/99_annexes/99_annexes/annex-b-terms-and-definitions/a/audit_and_provenance_plane" text:style-name="Internet_20_link" text:visited-style-name="Visited_20_Internet_20_Link">Audit and Provenance Plane</text:a> when policy decisions preserve policy version, input references, decision rationale, obligations, and <text:a xlink:type="simple" xlink:href="https://wiki.didosolutions.com/dido/99_annexes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responsible for evaluating policy constraints governing access, disclosure, safeguarding, release, redaction, transformation, marking, obligations, or controlled movement of FX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sation of Logical Node Role from <text:a xlink:type="simple" xlink:href="https://wiki.didosolutions.com/fxdemo/02-part/start" text:style-name="Internet_20_link" text:visited-style-name="Visited_20_Internet_20_Link">Part 2: Distributed Node-Based Logical Architecture</text:a>, Section 6.4, Logical Policy Constraints from <text:a xlink:type="simple" xlink:href="https://wiki.didosolutions.com/fxdemo/02-part/start" text:style-name="Internet_20_link" text:visited-style-name="Visited_20_Internet_20_Link">Part 2: Distributed Node-Based Logical Architecture</text:a>, Section 11.7, and <text:a xlink:type="simple" xlink:href="https://wiki.didosolutions.com/dido/99_annexes/99_annexes/annex-b-terms-and-definitions/p/policy_and_release_plane" text:style-name="Internet_20_link" text:visited-style-name="Visited_20_Internet_20_Link">Policy and Release Plane</text:a> from <text:a xlink:type="simple" xlink:href="https://wiki.didosolutions.com/fxdemo/01-part/start" text:style-name="Internet_20_link" text:visited-style-name="Visited_20_Internet_20_Link">Part 1: Conceptual Architecture</text:a>, Section 8.5; generalised from IEF policy-layer and policy-decision material in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Policy Evaluation Role does not prescribe a policy language, policy engine, access-control product, rules engine, redaction tool, gateway, API, or service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The FX Policy and Release Node performs the Policy Evaluation Role when it evaluates whether selected FX information qualifies for disclosure to an External Oversight Particip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08</meta:creation-date>
    <dc:creator>Generated</dc:creator>
    <dc:date>2026-08-24T07::33:08</dc:date>
    <dc:language>en-US</dc:language>
    <meta:editing-cycles>1</meta:editing-cycles>
    <meta:editing-duration>PT0S</meta:editing-duration>
    <dc:title>dido:99_annexes:annex-b-terms-and-definitions:p:policy_evaluation_role</dc:title>
  </office:meta>
</office:document-meta>
</file>