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p:policy"/><text:bookmark-start text:name="__RefHeading___policy_1"/><text:bookmark-start text:name="policy"/>Policy<text:bookmark-end text:name="__RefHeading___policy_1"/><text:bookmark-end text:name="policy"/></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Policy is a statement of direction, rule, or constraint established by an <text:a xlink:type="simple" xlink:href="https://wiki.didosolutions.com/dido/99_annexes/annex-b-terms-and-definitions/a/authority" text:style-name="Internet_20_link" text:visited-style-name="Visited_20_Internet_20_Link">Authority</text:a> to guide or control decisions and actions.</text:p>
      <text:p text:style-name="Text_20_body">A Policy can establish:</text:p>
      <text:p text:style-name="Text_20_body">A required actionA permitted actionA prohibited actionA constraintA decision ruleA responsibilityA conditionA priorityAn exceptionAn escalation pathAn enforcement ruleA Policy can apply to:</text:p>
      <text:p text:style-name="Text_20_body">An <text:a xlink:type="simple" xlink:href="https://wiki.didosolutions.com/dido/99_annexes/annex-b-terms-and-definitions/o/organization" text:style-name="Internet_20_link" text:visited-style-name="Visited_20_Internet_20_Link">Organization</text:a>A <text:a xlink:type="simple" xlink:href="https://wiki.didosolutions.com/dido/99_annexes/annex-b-terms-and-definitions/c/community_of_interest" text:style-name="Internet_20_link" text:visited-style-name="Visited_20_Internet_20_Link">Community of Interest</text:a>A <text:a xlink:type="simple" xlink:href="https://wiki.didosolutions.com/dido/99_annexes/annex-b-terms-and-definitions/g/governance_domain" text:style-name="Internet_20_link" text:visited-style-name="Visited_20_Internet_20_Link">Governance Domain</text:a>A <text:a xlink:type="simple" xlink:href="https://wiki.didosolutions.com/dido/99_annexes/annex-b-terms-and-definitions/u/user" text:style-name="Internet_20_link" text:visited-style-name="Visited_20_Internet_20_Link">User</text:a>A <text:a xlink:type="simple" xlink:href="https://wiki.didosolutions.com/dido/99_annexes/annex-b-terms-and-definitions/r/role" text:style-name="Internet_20_link" text:visited-style-name="Visited_20_Internet_20_Link">Role</text:a>A <text:a xlink:type="simple" xlink:href="https://wiki.didosolutions.com/dido/99_annexes/annex-b-terms-and-definitions/n/node" text:style-name="Internet_20_link" text:visited-style-name="Visited_20_Internet_20_Link">Node</text:a>A <text:a xlink:type="simple" xlink:href="https://wiki.didosolutions.com/dido/99_annexes/annex-b-terms-and-definitions/n/node_set" text:style-name="Internet_20_link" text:visited-style-name="Visited_20_Internet_20_Link">Node Set</text:a>A <text:a xlink:type="simple" xlink:href="https://wiki.didosolutions.com/dido/99_annexes/annex-b-terms-and-definitions/t/test_environment" text:style-name="Internet_20_link" text:visited-style-name="Visited_20_Internet_20_Link">Test Environment</text:a>A <text:a xlink:type="simple" xlink:href="https://wiki.didosolutions.com/dido/99_annexes/annex-b-terms-and-definitions/t/test_object" text:style-name="Internet_20_link" text:visited-style-name="Visited_20_Internet_20_Link">Test Object</text:a>An <text:a xlink:type="simple" xlink:href="https://wiki.didosolutions.com/dido/99_annexes/annex-b-terms-and-definitions/a/artifact" text:style-name="Internet_20_link" text:visited-style-name="Visited_20_Internet_20_Link">Artifact</text:a>A <text:a xlink:type="simple" xlink:href="https://wiki.didosolutions.com/dido/99_annexes/annex-b-terms-and-definitions/b/baseline" text:style-name="Internet_20_link" text:visited-style-name="Visited_20_Internet_20_Link">Baseline</text:a>An <text:a xlink:type="simple" xlink:href="https://wiki.didosolutions.com/dido/99_annexes/annex-b-terms-and-definitions/o/operational_resource" text:style-name="Internet_20_link" text:visited-style-name="Visited_20_Internet_20_Link">Operational Resource</text:a>A processA decisionAn activityAnother subject within the Policy’s scopeA Policy can identify:</text:p>
      <text:p text:style-name="Text_20_body">Its identityIts nameIts descriptionIts <text:a xlink:type="simple" xlink:href="https://wiki.didosolutions.com/dido/99_annexes/annex-b-terms-and-definitions/v/version" text:style-name="Internet_20_link" text:visited-style-name="Visited_20_Internet_20_Link">Version</text:a>Its establishing AuthorityIts applicable subjectsIts applicable scopeIts applicable jurisdictionIts applicable conditionsIts required actionsIts permitted actionsIts prohibited actionsIts exceptionsIts effective timeIts expiration timeIts statusIts precedenceIts enforcement mechanismIts superseded PolicyIts applicable <text:a xlink:type="simple" xlink:href="https://wiki.didosolutions.com/dido/99_annexes/annex-b-terms-and-definitions/e/evidence" text:style-name="Internet_20_link" text:visited-style-name="Visited_20_Internet_20_Link">Evidence</text:a>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A Policy can be represented as:</text:p>
      <text:p text:style-name="Text_20_body">Natural-language textStructured dataA decision tableA rule setAn executable model<text:a xlink:type="simple" xlink:href="https://wiki.didosolutions.com/dido/99_annexes/annex-b-terms-and-definitions/e/executable_instruction" text:style-name="Internet_20_link" text:visited-style-name="Visited_20_Internet_20_Link">Executable Instructions</text:a>A combination of representation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statement of direction, rule, or constraint established by an <text:a xlink:type="simple" xlink:href="https://wiki.didosolutions.com/dido/99_annexes/annex-b-terms-and-definitions/a/authority" text:style-name="Internet_20_link" text:visited-style-name="Visited_20_Internet_20_Link">Authority</text:a> to guide or control decisions and actions</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p text:style-name="Text_20_body">DIDO Reference ArchitectureDIDO Reference Implementation Conceptual ModelDIDO-TE draft Requirements Register<text:a xlink:type="simple" xlink:href="https://wiki.didosolutions.com/dido/99_annexes/annex-b-terms-and-definitions/g/governance_policy" text:style-name="Internet_20_link" text:visited-style-name="Visited_20_Internet_20_Link">Governance Policy</text:a>This definition establishes Policy as the general concept from which Governance Policy and other specialized Policy types can derive.</text:p>
      <text:h text:style-name="Heading_20_2" text:outline-level="2"><text:bookmark-start text:name="__RefHeading___note_5"/><text:bookmark-start text:name="note"/>Note<text:bookmark-end text:name="__RefHeading___note_5"/><text:bookmark-end text:name="note"/></text:h>
      <text:p text:style-name="Text_20_body">A Policy requires an identifiable <text:a xlink:type="simple" xlink:href="https://wiki.didosolutions.com/dido/99_annexes/annex-b-terms-and-definitions/a/authority" text:style-name="Internet_20_link" text:visited-style-name="Visited_20_Internet_20_Link">Authority</text:a>. A statement without an Authority can express guidance, preference, or convention but does not necessarily establish a Policy.</text:p>
      <text:p text:style-name="Text_20_body">A Policy differs from a <text:a xlink:type="simple" xlink:href="https://wiki.didosolutions.com/dido/99_annexes/annex-b-terms-and-definitions/g/governance_policy" text:style-name="Internet_20_link" text:visited-style-name="Visited_20_Internet_20_Link">Governance Policy</text:a>:</text:p>
      <text:p text:style-name="Text_20_body">A Policy provides general direction, rules, or constraintsA Governance Policy additionally establishes governance authority, responsibilities, decision rights, and governance processesEvery Governance Policy is a Policy. A Policy is not necessarily a Governance Policy.</text:p>
      <text:p text:style-name="Text_20_body">A Policy differs from a <text:a xlink:type="simple" xlink:href="https://wiki.didosolutions.com/dido/99_annexes/annex-b-terms-and-definitions/r/requirement" text:style-name="Internet_20_link" text:visited-style-name="Visited_20_Internet_20_Link">Requirement</text:a>:</text:p>
      <text:p text:style-name="Text_20_body">A Policy establishes direction, rules, or constraintsA Requirement states a necessary capability, behavior, quality, or constraint that an identified subject must satisfyA Policy can provide the source or rationale for one or more Requirements. The resulting Requirements must express the applicable obligations in objectively verifiable form.</text:p>
      <text:p text:style-name="Text_20_body">A Policy differs from a procedure:</text:p>
      <text:p text:style-name="Text_20_body">A Policy establishes what an Authority requires, permits, prohibits, or directsA procedure identifies the activities used to carry out the PolicyA Policy differs from an <text:a xlink:type="simple" xlink:href="https://wiki.didosolutions.com/dido/99_annexes/annex-b-terms-and-definitions/a/acceptance_criteria" text:style-name="Internet_20_link" text:visited-style-name="Visited_20_Internet_20_Link">Acceptance Criterion</text:a>:</text:p>
      <text:p text:style-name="Text_20_body">A Policy establishes direction, rules, or constraintsAn Acceptance Criterion establishes a condition used to determine whether an evaluated subject or outcome is acceptableA Policy can require the establishment or application of Acceptance Criteria.</text:p>
      <text:p text:style-name="Text_20_body">A Policy differs from a decision:</text:p>
      <text:p text:style-name="Text_20_body">A Policy provides direction or rules for making decisionsA decision records a determination made for a particular matterA Policy does not need to use a particular representation. The same Policy can have human-readable and machine-processable representations.</text:p>
      <text:p text:style-name="Text_20_body">A machine-processable Policy does not become authoritative merely because a system can execute it. The Authority, approval, scope, effective time, and governing context establish its authority.</text:p>
      <text:p text:style-name="Text_20_body">Multiple Policies can apply to the same subject. The applicable policy framework must establish how to resolve:</text:p>
      <text:p text:style-name="Text_20_body">Overlapping PoliciesConflicting PoliciesPolicy precedenceExceptionsJurisdictional differencesSuperseded PoliciesA Policy is not necessarily:</text:p>
      <text:p text:style-name="Text_20_body">A lawA regulationA contractA standardA requirementA procedureAn algorithmAn executable ruleA law, regulation, contract, or standard can establish or provide the source for a Policy.</text:p>
      <text:p text:style-name="Text_20_body">A change to a Policy can create a new <text:a xlink:type="simple" xlink:href="https://wiki.didosolutions.com/dido/99_annexes/annex-b-terms-and-definitions/v/version" text:style-name="Internet_20_link" text:visited-style-name="Visited_20_Internet_20_Link">Version</text:a>. The applicable change process should preserve:</text:p>
      <text:p text:style-name="Text_20_body">The previous VersionThe revised VersionThe reason for the changeThe approving AuthorityThe effective timeThe affected subjectsThe applicable ProvenanceThe applicable Traceability</text:p>
      <text:h text:style-name="Heading_20_2" text:outline-level="2"><text:bookmark-start text:name="__RefHeading___example_6"/><text:bookmark-start text:name="example"/>Example<text:bookmark-end text:name="__RefHeading___example_6"/><text:bookmark-end text:name="example"/></text:h>
      <text:p text:style-name="Text_20_body">An Organization establishes a Policy requiring every <text:a xlink:type="simple" xlink:href="https://wiki.didosolutions.com/dido/99_annexes/annex-b-terms-and-definitions/t/test_run" text:style-name="Internet_20_link" text:visited-style-name="Visited_20_Internet_20_Link">Test Run</text:a> used for a <text:a xlink:type="simple" xlink:href="https://wiki.didosolutions.com/dido/99_annexes/annex-b-terms-and-definitions/v/validation_decision" text:style-name="Internet_20_link" text:visited-style-name="Visited_20_Internet_20_Link">Validation Decision</text:a> to preserve:</text:p>
      <text:p text:style-name="Text_20_body">The applicable <text:a xlink:type="simple" xlink:href="https://wiki.didosolutions.com/dido/99_annexes/annex-b-terms-and-definitions/t/test_object" text:style-name="Internet_20_link" text:visited-style-name="Visited_20_Internet_20_Link">Test Object</text:a> VersionsThe applicable <text:a xlink:type="simple" xlink:href="https://wiki.didosolutions.com/dido/99_annexes/annex-b-terms-and-definitions/t/test_environment" text:style-name="Internet_20_link" text:visited-style-name="Visited_20_Internet_20_Link">Test Environment</text:a>The applicable <text:a xlink:type="simple" xlink:href="https://wiki.didosolutions.com/dido/99_annexes/annex-b-terms-and-definitions/t/test_argument_value" text:style-name="Internet_20_link" text:visited-style-name="Visited_20_Internet_20_Link">Test Argument Values</text:a>The applicable <text:a xlink:type="simple" xlink:href="https://wiki.didosolutions.com/dido/99_annexes/annex-b-terms-and-definitions/e/executable_artifact" text:style-name="Internet_20_link" text:visited-style-name="Visited_20_Internet_20_Link">Executable Artifact</text:a> Versions and content digestsThe applicable <text:a xlink:type="simple" xlink:href="https://wiki.didosolutions.com/dido/99_annexes/annex-b-terms-and-definitions/e/execution_facility" text:style-name="Internet_20_link" text:visited-style-name="Visited_20_Internet_20_Link">Execution Facility</text:a> Versions and configurationsThe resulting <text:a xlink:type="simple" xlink:href="https://wiki.didosolutions.com/dido/99_annexes/annex-b-terms-and-definitions/t/test_result" text:style-name="Internet_20_link" text:visited-style-name="Visited_20_Internet_20_Link">Test Results</text:a>The assigned <text:a xlink:type="simple" xlink:href="https://wiki.didosolutions.com/dido/99_annexes/annex-b-terms-and-definitions/v/verdict" text:style-name="Internet_20_link" text:visited-style-name="Visited_20_Internet_20_Link">Verdicts</text:a>The supporting EvidenceThe applicable ProvenanceThe applicable TraceabilityThe Policy provides the source for specific DIDO-TE Requirements governing Test Run records and Evidence preservatio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9::45:36</meta:creation-date>
    <dc:creator>Generated</dc:creator>
    <dc:date>2026-08-22T19::45:36</dc:date>
    <dc:language>en-US</dc:language>
    <meta:editing-cycles>1</meta:editing-cycles>
    <meta:editing-duration>PT0S</meta:editing-duration>
    <dc:title>dido:99_annexes:annex-b-terms-and-definitions:p:policy</dc:title>
  </office:meta>
</office:document-meta>
</file>