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p:platform_specific_parameter"/><text:bookmark-start text:name="__RefHeading___platform_specific_parameter_1"/><text:bookmark-start text:name="platform_specific_parameter"/>Platform Specific Parameter<text:bookmark-end text:name="__RefHeading___platform_specific_parameter_1"/><text:bookmark-end text:name="platform_specific_parameter"/></text:h>
      <text:p text:style-name="Text_20_body"><text:a xlink:type="simple" xlink:href="https://wiki.didosolutions.com/dido/99_annexes/annex-b-terms-and-definitions/start" text:style-name="Internet_20_link" text:visited-style-name="Visited_20_Internet_20_Link">Go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A Platform Specific Parameter supplies a value required to realize a platform-independent specification on a particular implementation platform.</text:p>
      <text:p text:style-name="Text_20_body">The parameter identifies implementation information that varies according to the selection:</text:p>
      <text:p text:style-name="Text_20_body">Cloud providerOperating systemVirtualization platformContainer platformHardware architectureNetwork implementationStorage implementationSecurity serviceDeployment toolRuntime technologyA Platform Specific Parameter may provide values such as:</text:p>
      <text:p text:style-name="Text_20_body">Machine typeProcessor architectureOperating-system image identifierRegion or availability zoneNetwork identifierStorage classService endpointResource-provider identifierPackage nameRuntime versionPlatform-specific security settingPlatform Specific Parameters allow a common <text:a xlink:type="simple" xlink:href="https://wiki.didosolutions.com/dido/99_annexes/annex-b-terms-and-definitions/i/infrastructure_blueprint" text:style-name="Internet_20_link" text:visited-style-name="Visited_20_Internet_20_Link">Infrastructure Blueprint</text:a> or <text:a xlink:type="simple" xlink:href="https://wiki.didosolutions.com/dido/99_annexes/annex-b-terms-and-definitions/i/infrastructure_configuration" text:style-name="Internet_20_link" text:visited-style-name="Visited_20_Internet_20_Link">Infrastructure Configuration</text:a> to remain independent of a particular implementation platform while supplying the values required for a specific deployment.</text:p>
      <text:p text:style-name="Text_20_body">A Platform Specific Parameter differs from a platform-independent configuration value:</text:p>
      <text:p text:style-name="Text_20_body">A platform-independent configuration value expresses infrastructure intent without dependence on a particular implementation technologyA Platform Specific Parameter supplies implementation information required by the selected platformA Platform Specific Parameter also differs from an environment-specific parameter:</text:p>
      <text:p text:style-name="Text_20_body">A Platform Specific Parameter varies because of the selected implementation platformAn environment-specific parameter varies because of the operational or development context, such as development, test, staging, or productionA parameter may be both platform-specific and environment-specific when its value depends on both characteristics.</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parameter whose value depends on the implementation platform selected to realize a platform-independent specification</text:span></text:p>
      <text:h text:style-name="Heading_20_2" text:outline-level="2"><text:bookmark-start text:name="__RefHeading___source_4"/><text:bookmark-start text:name="source"/>Source<text:bookmark-end text:name="__RefHeading___source_4"/><text:bookmark-end text:name="source"/></text:h>
      <text:p text:style-name="Text_20_body">Dido Solutions, Inc. and Jackrabbit Consulting, Inc.</text:p>
      <text:h text:style-name="Heading_20_2" text:outline-level="2"><text:bookmark-start text:name="__RefHeading___note_5"/><text:bookmark-start text:name="note"/>Note<text:bookmark-end text:name="__RefHeading___note_5"/><text:bookmark-end text:name="note"/></text:h>
      <text:p text:style-name="Text_20_body">A Platform Specific Parameter should identify:</text:p>
      <text:p text:style-name="Text_20_body">The parameter nameThe expected value typeThe implementation platform to which it appliesThe specification element that consumes the valueAny applicable constraintsAny permitted or prohibited valuesPlatform Specific Parameters should remain separate from reusable platform-independent content when practical.</text:p>
      <text:p text:style-name="Text_20_body">Separating the values allows the same Infrastructure Blueprint or Infrastructure Configuration to be mapped to different implementation platforms without embedding provider-specific information in the common specification.</text:p>
      <text:p text:style-name="Text_20_body">The term does not require a particular parameter format, configuration language, deployment tool, cloud provider, operating system, or implementation technology.</text:p>
      <text:h text:style-name="Heading_20_2" text:outline-level="2"><text:bookmark-start text:name="__RefHeading___example_6"/><text:bookmark-start text:name="example"/>Example<text:bookmark-end text:name="__RefHeading___example_6"/><text:bookmark-end text:name="example"/></text:h>
      <text:p text:style-name="Text_20_body">An Infrastructure Blueprint specifies a compute resource without naming a cloud-provider machine type. A Platform Specific Parameter supplies the machine-type identifier required by the selected cloud platform during deployment.</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23::06:12</meta:creation-date>
    <dc:creator>Generated</dc:creator>
    <dc:date>2026-08-23T23::06:12</dc:date>
    <dc:language>en-US</dc:language>
    <meta:editing-cycles>1</meta:editing-cycles>
    <meta:editing-duration>PT0S</meta:editing-duration>
    <dc:title>dido:99_annexes:annex-b-terms-and-definitions:p:platform_specific_parameter</dc:title>
  </office:meta>
</office:document-meta>
</file>