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p:platform_specific_model"/><text:bookmark-start text:name="__RefHeading___platform_specific_model_psm_1"/><text:bookmark-start text:name="platform_specific_model_psm"/>Platform Specific Model (PSM)<text:bookmark-end text:name="__RefHeading___platform_specific_model_psm_1"/><text:bookmark-end text:name="platform_specific_model_psm"/></text:h>
      <text:p text:style-name="Text_20_body"><text:a xlink:type="simple" xlink:href="https://wiki.didosolutions.com/dido/99_annexes/annex-b-terms-and-definitions/start" text:style-name="Internet_20_link" text:visited-style-name="Visited_20_Internet_20_Link">Return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Platform Specific Model, or PSM, provides a technology-specific model of a system. It sits between the <text:a xlink:type="simple" xlink:href="https://wiki.didosolutions.com/dido/99_annexes/annex-b-terms-and-definitions/p/platform_independent_model" text:style-name="Internet_20_link" text:visited-style-name="Visited_20_Internet_20_Link">Platform Independent Model (PIM)</text:a> and the implementation artifacts.</text:p>
      <text:p text:style-name="Text_20_body">Within the FX Demo <text:a xlink:type="simple" xlink:href="https://wiki.didosolutions.com/dido/99_annexes/annex-b-terms-and-definitions/r/reference_architecture" text:style-name="Internet_20_link" text:visited-style-name="Visited_20_Internet_20_Link">Reference Architecture (RA)</text:a>, the PSM maps technology-neutral architectural structures and obligations from the PIM to selected platform features. These include middleware constructs, interface definitions, topic definitions, message structures, quality-of-service settings, adapter patterns, persistence mechanisms, deployment patterns, generated artifacts, and technology-specific constraints.</text:p>
      <text:p text:style-name="Text_20_body">The PSM preserves the architectural meaning, information semantics, governance constraints, policy obligations, jurisdictional constraints, evidence requirements, and behavioral responsibilities defined by the PIM. It adds the platform-specific details required to realize those obligations using selected technologies.</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model of a system that specifies the use of features of a specific technological platform</text:span></text:p>
      <text:h text:style-name="Heading_20_2" text:outline-level="2"><text:bookmark-start text:name="__RefHeading___source_4"/><text:bookmark-start text:name="source"/>Source<text:bookmark-end text:name="__RefHeading___source_4"/><text:bookmark-end text:name="source"/></text:h>
      <text:p text:style-name="Text_20_body">Adapted from OMG Model Driven Architecture terminology</text:p>
      <text:h text:style-name="Heading_20_2" text:outline-level="2"><text:bookmark-start text:name="__RefHeading___note_5"/><text:bookmark-start text:name="note"/>Note<text:bookmark-end text:name="__RefHeading___note_5"/><text:bookmark-end text:name="note"/></text:h>
      <text:p text:style-name="Text_20_body">A PSM defines technology-specific structure, behavior, and constraints derived from a Platform Independent Model.</text:p>
      <text:p text:style-name="Text_20_body">In the FX Demo Reference Architecture, DDS domains, DDS topics, IDL definitions, generated types, QoS settings, OpenDDS configuration, adapters, graph persistence mappings, code modules, repository structure, scripts, logs, build artifacts, containers, and deployment files are Platform Specific Model or implementation artifacts.</text:p>
      <text:p text:style-name="Text_20_body">Implementation artifacts realize the PSM in executable, generated, configured, deployed, or operational form.</text:p>
      <text:h text:style-name="Heading_20_2" text:outline-level="2"><text:bookmark-start text:name="__RefHeading___example_6"/><text:bookmark-start text:name="example"/>Example<text:bookmark-end text:name="__RefHeading___example_6"/><text:bookmark-end text:name="example"/></text:h>
      <text:p text:style-name="Text_20_body">A PSM specifies a policy decision function using DDS topics, IDL message structures, OpenDDS QoS policies, generated types, and a selected implementation language.</text:p>
      <text:p text:style-name="Text_20_body">The implementation artifacts realize those PSM specifications as source code, generated code, configuration files, build scripts, deployment files, logs, tests, and runtime servic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6::03:21</meta:creation-date>
    <dc:creator>Generated</dc:creator>
    <dc:date>2026-08-22T16::03:21</dc:date>
    <dc:language>en-US</dc:language>
    <meta:editing-cycles>1</meta:editing-cycles>
    <meta:editing-duration>PT0S</meta:editing-duration>
    <dc:title>dido:99_annexes:annex-b-terms-and-definitions:p:platform_specific_model</dc:title>
  </office:meta>
</office:document-meta>
</file>