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latform_specific_information"/><text:bookmark-start text:name="__RefHeading___platform_specific_information_1"/><text:bookmark-start text:name="platform_specific_information"/>Platform Specific Information<text:bookmark-end text:name="__RefHeading___platform_specific_information_1"/><text:bookmark-end text:name="platform_specific_information"/></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latform Specific Information expresses implementation details associated with a particular implementation platform.</text:p>
      <text:p text:style-name="Text_20_body">Platform Specific Information may identify:</text:p>
      <text:p text:style-name="Text_20_body">Provider productsResource typesService namesInterface identifiersImage identifiersMachine typesRegionsAvailability zonesNetwork identifiersStorage classesRuntime versionsPackage namesPlatform-specific configuration values<text:a xlink:type="simple" xlink:href="https://wiki.didosolutions.com/dido/99_annexes/annex-b-terms-and-definitions/p/platform_specific_parameter" text:style-name="Internet_20_link" text:visited-style-name="Visited_20_Internet_20_Link">Platform Specific Parameters</text:a>Platform Specific Information may result from transforming, mapping, or parameterizing <text:a xlink:type="simple" xlink:href="https://wiki.didosolutions.com/dido/99_annexes/annex-b-terms-and-definitions/p/platform_independent_information" text:style-name="Internet_20_link" text:visited-style-name="Visited_20_Internet_20_Link">Platform Independent Information</text:a> for a selected <text:a xlink:type="simple" xlink:href="https://wiki.didosolutions.com/dido/99_annexes/annex-b-terms-and-definitions/p/provider_implementation" text:style-name="Internet_20_link" text:visited-style-name="Visited_20_Internet_20_Link">Provider Implementation</text:a>.</text:p>
      <text:p text:style-name="Text_20_body">Platform Specific Information differs from Platform Independent Information:</text:p>
      <text:p text:style-name="Text_20_body">Platform Independent Information expresses implementation-neutral intentPlatform Specific Information identifies how that intent is realized on a selected platformPlatform Specific Information also differs from environment-specific information:</text:p>
      <text:p text:style-name="Text_20_body">Platform Specific Information varies because of the selected implementation platformEnvironment-specific information varies because of the target operational or development contextThe same information may be both platform-specific and environment-specific when its value depends on both the implementation platform and the target environm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nformation that expresses implementation details associated with a particular implementation platform</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Platform Specific Information should remain distinguishable from the Platform Independent Information from which it derives.</text:p>
      <text:p text:style-name="Text_20_body">Maintaining this distinction supports:</text:p>
      <text:p text:style-name="Text_20_body">Platform substitutionProvider comparisonTransformation traceabilityConfiguration reuse<text:a xlink:type="simple" xlink:href="https://wiki.didosolutions.com/dido/99_annexes/annex-b-terms-and-definitions/c/cloud_portability" text:style-name="Internet_20_link" text:visited-style-name="Visited_20_Internet_20_Link">Cloud Portability</text:a>The term does not require a particular cloud provider, operating system, virtualization platform, container platform, deployment tool, or transformation technology.</text:p>
      <text:h text:style-name="Heading_20_2" text:outline-level="2"><text:bookmark-start text:name="__RefHeading___example_6"/><text:bookmark-start text:name="example"/>Example<text:bookmark-end text:name="__RefHeading___example_6"/><text:bookmark-end text:name="example"/></text:h>
      <text:p text:style-name="Text_20_body">A platform-independent specification requires a compute resource with defined characteristics for the processor, memory, and availability. Platform Specific Information identifies the provider machine type, region, image identifier, network interface, and storage class used to realize that resour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2:48</meta:creation-date>
    <dc:creator>Generated</dc:creator>
    <dc:date>2026-08-22T15::12:48</dc:date>
    <dc:language>en-US</dc:language>
    <meta:editing-cycles>1</meta:editing-cycles>
    <meta:editing-duration>PT0S</meta:editing-duration>
    <dc:title>dido:99_annexes:annex-b-terms-and-definitions:p:platform_specific_information</dc:title>
  </office:meta>
</office:document-meta>
</file>