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p:platform_service"/><text:bookmark-start text:name="__RefHeading___platform_service_1"/><text:bookmark-start text:name="platform_service"/>Platform Service<text:bookmark-end text:name="__RefHeading___platform_service_1"/><text:bookmark-end text:name="platform_service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Platform Service is a service that supplies a shared technical capability to applications, <text:a xlink:type="simple" xlink:href="https://wiki.didosolutions.com/dido/99_annexes/annex-b-terms-and-definitions/w/workload" text:style-name="Internet_20_link" text:visited-style-name="Visited_20_Internet_20_Link">Workloads</text:a>, operators, or other platform components.</text:p>
      <text:p text:style-name="Text_20_body">A Platform Service may supply:</text:p>
      <text:p text:style-name="Text_20_body">IdentityAuthenticationAuthorizationName resolutionService discoverySecret managementKey managementConfiguration distributionLoggingMonitoringMessagingData storageRepository accessPolicy enforcementNetwork managementA Platform Service may operate:</text:p>
      <text:p text:style-name="Text_20_body">As a <text:a xlink:type="simple" xlink:href="https://wiki.didosolutions.com/dido/99_annexes/annex-b-terms-and-definitions/c/containerized_workload" text:style-name="Internet_20_link" text:visited-style-name="Visited_20_Internet_20_Link">Containerized Workload</text:a>On a <text:a xlink:type="simple" xlink:href="https://wiki.didosolutions.com/dido/99_annexes/annex-b-terms-and-definitions/v/virtual_machine" text:style-name="Internet_20_link" text:visited-style-name="Visited_20_Internet_20_Link">Virtual Machine</text:a>Through a <text:a xlink:type="simple" xlink:href="https://wiki.didosolutions.com/dido/99_annexes/annex-b-terms-and-definitions/p/provider_implementation" text:style-name="Internet_20_link" text:visited-style-name="Visited_20_Internet_20_Link">Provider Implementation</text:a>As part of a <text:a xlink:type="simple" xlink:href="https://wiki.didosolutions.com/dido/99_annexes/annex-b-terms-and-definitions/k/kubernetes_cluster" text:style-name="Internet_20_link" text:visited-style-name="Visited_20_Internet_20_Link">Kubernetes Cluster</text:a>Within another platform realizationA Platform Service differs from an application service:</text:p>
      <text:p text:style-name="Text_20_body">A Platform Service supplies a shared technical capability used by other subjectsAn application service performs a domain or business functionThe distinction depends on the architectural role assigned to the service.</text:p>
      <text:p text:style-name="Text_20_body">A Platform Service differs from an <text:a xlink:type="simple" xlink:href="https://wiki.didosolutions.com/dido/99_annexes/annex-b-terms-and-definitions/i/infrastructure_resource" text:style-name="Internet_20_link" text:visited-style-name="Visited_20_Internet_20_Link">Infrastructure Resource</text:a>:</text:p>
      <text:p text:style-name="Text_20_body">An Infrastructure Resource supplies an infrastructure capabilityA Platform Service exposes a shared service capability through an operational interfaceA Platform Service may depend on one or more Infrastructure Resource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ervice that supplies a shared technical capability to applications, workloads, operators, or other platform component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Platform Service does not by itself establish that the service is:</text:p>
      <text:p text:style-name="Text_20_body">AvailableSecurely configuredCompliantAuthorized for useSuitable for production operationAccessible from every environmentSeparate requirements govern those characteristics.</text:p>
      <text:p text:style-name="Text_20_body">The term does not prescribe a deployment model, implementation technology, provider, interface protocol, or hosting platform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identity service deployed within an Infrastructure Environment supplies authentication and authorization capabilities to multiple Containerized Workloads and platform componen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04:53</meta:creation-date>
    <dc:creator>Generated</dc:creator>
    <dc:date>2026-08-24T01::04:53</dc:date>
    <dc:language>en-US</dc:language>
    <meta:editing-cycles>1</meta:editing-cycles>
    <meta:editing-duration>PT0S</meta:editing-duration>
    <dc:title>dido:99_annexes:annex-b-terms-and-definitions:p:platform_service</dc:title>
  </office:meta>
</office:document-meta>
</file>