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p:platform_initialization"/><text:bookmark-start text:name="__RefHeading___platform_initialization_1"/><text:bookmark-start text:name="platform_initialization"/>Platform Initialization<text:bookmark-end text:name="__RefHeading___platform_initialization_1"/><text:bookmark-end text:name="platform_initializa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Platform Initialization is the controlled process of preparing the tools, providers, dependencies, configuration, credentials, and working state required to perform a <text:a xlink:type="simple" xlink:href="https://wiki.didosolutions.com/dido/99_annexes/annex-b-terms-and-definitions/d/deployment" text:style-name="Internet_20_link" text:visited-style-name="Visited_20_Internet_20_Link">Deployment</text:a> on a selected <text:a xlink:type="simple" xlink:href="https://wiki.didosolutions.com/dido/99_annexes/annex-b-terms-and-definitions/d/deployment_platform" text:style-name="Internet_20_link" text:visited-style-name="Visited_20_Internet_20_Link">Deployment Platform</text:a>.</text:p>
      <text:p text:style-name="Text_20_body">The process may initialize Infrastructure as Code tooling, retrieve provider plugins, install provisioning collections, validate access credentials, prepare state storage, configure provider mirrors, and verify platform connectivity or local availability.</text:p>
      <text:p text:style-name="Text_20_body">Platform Initialization occurs before infrastructure resources are created or changed. It establishes the execution context in which later deployment operations can proceed.</text:p>
      <text:p text:style-name="Text_20_body">Within Crucible, Platform Initialization prepares the selected Infrastructure Repository and external tooling for the target provider and environmen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trolled process of preparing the tools, providers, dependencies, configuration, credentials, and working state required to perform a deployment on a selected platform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infrastructure automation, provider initialization, deployment tooling, and platform-engineering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Platform Initialization does not itself constitute Infrastructure Deployment. Initialization prepares the deployment context, while Infrastructure Deployment realizes or changes infrastructure resources.</text:p>
      <text:p text:style-name="Text_20_body">A disconnected environment may require provider plugins, provisioning collections, and other initialization dependencies to be staged locally before Platform Initialization can succeed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Crucible initializes OpenTofu, installs the required Ansible collections, validates provider credentials, and prepares the selected Infrastructure Repository before deploying a Kubernetes platform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48:07</meta:creation-date>
    <dc:creator>Generated</dc:creator>
    <dc:date>2026-08-22T17::48:07</dc:date>
    <dc:language>en-US</dc:language>
    <meta:editing-cycles>1</meta:editing-cycles>
    <meta:editing-duration>PT0S</meta:editing-duration>
    <dc:title>dido:99_annexes:annex-b-terms-and-definitions:p:platform_initialization</dc:title>
  </office:meta>
</office:document-meta>
</file>