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latform_independent_information"/><text:bookmark-start text:name="__RefHeading___platform_independent_information_1"/><text:bookmark-start text:name="platform_independent_information"/>Platform Independent Information<text:bookmark-end text:name="__RefHeading___platform_independent_information_1"/><text:bookmark-end text:name="platform_independent_information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Platform Independent Information expresses meaning, structure, behavior, requirements, or constraints without depending on a particular implementation platform.</text:p>
      <text:p text:style-name="Text_20_body">Platform Independent Information may describe:</text:p>
      <text:p text:style-name="Text_20_body">Infrastructure intentRequired capabilitiesInformation structuresResource relationshipsProcessing behaviorSecurity requirementsOperational constraintsApplicable <text:a xlink:type="simple" xlink:href="https://wiki.didosolutions.com/dido/99_annexes/annex-b-terms-and-definitions/b/baseline" text:style-name="Internet_20_link" text:visited-style-name="Visited_20_Internet_20_Link">Baselines</text:a>Applicable <text:a xlink:type="simple" xlink:href="https://wiki.didosolutions.com/dido/99_annexes/annex-b-terms-and-definitions/a/acceptance_criteria" text:style-name="Internet_20_link" text:visited-style-name="Visited_20_Internet_20_Link">Acceptance Criteria</text:a>Platform Independent Information may appear in:</text:p>
      <text:p text:style-name="Text_20_body">Conceptual modelsLogical modelsPlatform Independent Models<text:a xlink:type="simple" xlink:href="https://wiki.didosolutions.com/dido/99_annexes/annex-b-terms-and-definitions/i/infrastructure_blueprint" text:style-name="Internet_20_link" text:visited-style-name="Visited_20_Internet_20_Link">Infrastructure Blueprints</text:a><text:a xlink:type="simple" xlink:href="https://wiki.didosolutions.com/dido/99_annexes/annex-b-terms-and-definitions/i/infrastructure_configuration" text:style-name="Internet_20_link" text:visited-style-name="Visited_20_Internet_20_Link">Infrastructure Configurations</text:a>Interface specificationsPolicy specificationsDeployment specificationsRequirement specificationsPlatform Independent Information differs from <text:a xlink:type="simple" xlink:href="https://wiki.didosolutions.com/dido/99_annexes/annex-b-terms-and-definitions/p/platform_specific_information" text:style-name="Internet_20_link" text:visited-style-name="Visited_20_Internet_20_Link">Platform Specific Information</text:a>:</text:p>
      <text:p text:style-name="Text_20_body">Platform Independent Information expresses intent without dependence on a selected implementation platformPlatform Specific Information expresses implementation details associated with a selected platformA transformation or mapping may use Platform Independent Information to produce Platform Specific Information for a <text:a xlink:type="simple" xlink:href="https://wiki.didosolutions.com/dido/99_annexes/annex-b-terms-and-definitions/p/provider_implementation" text:style-name="Internet_20_link" text:visited-style-name="Visited_20_Internet_20_Link">Provider Implementation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nformation that expresses meaning, structure, behavior, requirements, or constraints without dependence on a particular implementation platform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Platform Independent Information may identify abstract resource types, logical services, required relationships, or required behavior without identifying provider-specific products, identifiers, formats, or interfaces.</text:p>
      <text:p text:style-name="Text_20_body">Platform independence does not mean that the information can be implemented without transformation, mapping, parameterization, or selection of implementation technology.</text:p>
      <text:p text:style-name="Text_20_body">The applicable architecture determines the permitted boundary between Platform Independent Information and Platform Specific Inform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Infrastructure Blueprint specifies that an Infrastructure Environment requires compute resources, persistent storage, network connectivity, identity services, and monitoring, without specifying a cloud provider instance type, storage class, network identifier, or service nam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6:17</meta:creation-date>
    <dc:creator>Generated</dc:creator>
    <dc:date>2026-08-22T16::16:17</dc:date>
    <dc:language>en-US</dc:language>
    <meta:editing-cycles>1</meta:editing-cycles>
    <meta:editing-duration>PT0S</meta:editing-duration>
    <dc:title>dido:99_annexes:annex-b-terms-and-definitions:p:platform_independent_information</dc:title>
  </office:meta>
</office:document-meta>
</file>