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p:platform_independence"/><text:bookmark-start text:name="__RefHeading___platform_independence_1"/><text:bookmark-start text:name="platform_independence"/>Platform Independence<text:bookmark-end text:name="__RefHeading___platform_independence_1"/><text:bookmark-end text:name="platform_independence"/></text:h>
      <text:p text:style-name="Text_20_body"><text:a xlink:type="simple" xlink:href="https://wiki.didosolutions.com/dido/99_annexes/annex-b-terms-and-definitions/start" text:style-name="Internet_20_link" text:visited-style-name="Visited_20_Internet_20_Link">Go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Platform Independence is the characteristic of information, behavior, structure, requirements, or artifacts that do not depend on a particular implementation platform.</text:p>
      <text:p text:style-name="Text_20_body">Platform Independence may apply to:</text:p>
      <text:p text:style-name="Text_20_body">ModelsSpecificationsInterfaces<text:a xlink:type="simple" xlink:href="https://wiki.didosolutions.com/dido/99_annexes/annex-b-terms-and-definitions/i/infrastructure_configuration" text:style-name="Internet_20_link" text:visited-style-name="Visited_20_Internet_20_Link">Infrastructure Configurations</text:a><text:a xlink:type="simple" xlink:href="https://wiki.didosolutions.com/dido/99_annexes/annex-b-terms-and-definitions/i/infrastructure_blueprint" text:style-name="Internet_20_link" text:visited-style-name="Visited_20_Internet_20_Link">Infrastructure Blueprints</text:a>PoliciesData structuresProcessing behaviorDeployment intentSecurity requirements<text:a xlink:type="simple" xlink:href="https://wiki.didosolutions.com/dido/99_annexes/annex-b-terms-and-definitions/a/acceptance_criteria" text:style-name="Internet_20_link" text:visited-style-name="Visited_20_Internet_20_Link">Acceptance Criteria</text:a>Platform Independent content expresses what a system, environment, or artifact must represent, provide, or satisfy without embedding details associated with a selected:</text:p>
      <text:p text:style-name="Text_20_body">Cloud providerOperating systemHardware architectureVirtualization platformContainer platformRuntimeStorage implementationNetwork implementationDeployment toolVendor productPlatform Independence depends on separating <text:a xlink:type="simple" xlink:href="https://wiki.didosolutions.com/dido/99_annexes/annex-b-terms-and-definitions/p/platform_independent_information" text:style-name="Internet_20_link" text:visited-style-name="Visited_20_Internet_20_Link">Platform Independent Information</text:a> from <text:a xlink:type="simple" xlink:href="https://wiki.didosolutions.com/dido/99_annexes/annex-b-terms-and-definitions/p/platform_specific_information" text:style-name="Internet_20_link" text:visited-style-name="Visited_20_Internet_20_Link">Platform Specific Information</text:a>.</text:p>
      <text:p text:style-name="Text_20_body">A platform-independent specification may require transformation, mapping, parameterization, or refinement before a <text:a xlink:type="simple" xlink:href="https://wiki.didosolutions.com/dido/99_annexes/annex-b-terms-and-definitions/p/provider_implementation" text:style-name="Internet_20_link" text:visited-style-name="Visited_20_Internet_20_Link">Provider Implementation</text:a> can realize it.</text:p>
      <text:p text:style-name="Text_20_body">Platform Independence differs from platform neutrality:</text:p>
      <text:p text:style-name="Text_20_body">Platform Independence means the specified content does not depend on a particular implementation platformPlatform neutrality may indicate that a specification does not prefer one platform over anotherA specification can be platform neutral while still containing platform-dependent constructs. Platform Independence requires the relevant content itself to remain free from those dependencies.</text:p>
      <text:p text:style-name="Text_20_body">Platform Independence also differs from <text:a xlink:type="simple" xlink:href="https://wiki.didosolutions.com/dido/99_annexes/annex-b-terms-and-definitions/c/cloud_portability" text:style-name="Internet_20_link" text:visited-style-name="Visited_20_Internet_20_Link">Cloud Portability</text:a>:</text:p>
      <text:p text:style-name="Text_20_body">Platform Independence is a characteristic of information, behavior, structure, requirements, or artifactsCloud Portability is the capability to transfer or re-realize a subject between cloud environments while preserving defined characteristicsPlatform Independence can contribute to Cloud Portability, but does not by itself establish it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characteristic of information, behavior, structure, requirements, or artifacts that do not depend on a particular implementation platform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Dido Solutions, Inc. and Jackrabbit Consulting, Inc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Platform Independence does not mean that an implementation can operate without an implementation platform.</text:p>
      <text:p text:style-name="Text_20_body">A platform-independent artifact may still require:</text:p>
      <text:p text:style-name="Text_20_body">Selection of a target platformMapping to platform servicesAddition of <text:a xlink:type="simple" xlink:href="https://wiki.didosolutions.com/dido/99_annexes/annex-b-terms-and-definitions/p/platform_specific_parameter" text:style-name="Internet_20_link" text:visited-style-name="Visited_20_Internet_20_Link">Platform Specific Parameters</text:a>Transformation into a platform-specific representationValidation against target-platform constraintsThe degree of Platform Independence depends on the abstraction boundary established by the applicable architecture.</text:p>
      <text:p text:style-name="Text_20_body">An artifact may be independent of one platform category while depending on another. For example, an Infrastructure Blueprint may be independent of a particular cloud provider while depending on a container orchestration model.</text:p>
      <text:p text:style-name="Text_20_body">The term does not require a particular modeling language, transformation method, deployment technology, provider, or tool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n Infrastructure Blueprint specifies required compute capacity, persistent storage, network connectivity, identity services, logging, and monitoring without identifying a provider-specific machine type, storage class, network identifier, region, or service name. Separate Platform Specific Information maps that blueprint to each selected Provider Implementation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6::11:23</meta:creation-date>
    <dc:creator>Generated</dc:creator>
    <dc:date>2026-08-22T16::11:23</dc:date>
    <dc:language>en-US</dc:language>
    <meta:editing-cycles>1</meta:editing-cycles>
    <meta:editing-duration>PT0S</meta:editing-duration>
    <dc:title>dido:99_annexes:annex-b-terms-and-definitions:p:platform_independence</dc:title>
  </office:meta>
</office:document-meta>
</file>