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latform_deployment"/><text:bookmark-start text:name="__RefHeading___platform_deployment_1"/><text:bookmark-start text:name="platform_deployment"/>Platform Deployment<text:bookmark-end text:name="__RefHeading___platform_deployment_1"/><text:bookmark-end text:name="platform_deployme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latform Deployment establishes an operational platform within a target <text:a xlink:type="simple" xlink:href="https://wiki.didosolutions.com/dido/99_annexes/annex-b-terms-and-definitions/i/infrastructure_environment" text:style-name="Internet_20_link" text:visited-style-name="Visited_20_Internet_20_Link">Infrastructure Environment</text:a>.</text:p>
      <text:p text:style-name="Text_20_body">The deployed platform may comprise:</text:p>
      <text:p text:style-name="Text_20_body">Operating-system componentsRuntime componentsMiddlewareContainer servicesData servicesMessaging servicesIdentity and access servicesMonitoring servicesLogging servicesSecurity servicesPlatform configurationSupporting <text:a xlink:type="simple" xlink:href="https://wiki.didosolutions.com/dido/99_annexes/annex-b-terms-and-definitions/a/artifact" text:style-name="Internet_20_link" text:visited-style-name="Visited_20_Internet_20_Link">Artifacts</text:a>Platform Deployment may perform activities such as:</text:p>
      <text:p text:style-name="Text_20_body">Retrieving identified platform ArtifactsInstalling platform componentsApplying platform configurationEstablishing component relationshipsStarting platform servicesEvaluating deployment resultsRecording the deployed platform statePlatform Deployment differs from <text:a xlink:type="simple" xlink:href="https://wiki.didosolutions.com/dido/99_annexes/annex-b-terms-and-definitions/i/infrastructure_deployment" text:style-name="Internet_20_link" text:visited-style-name="Visited_20_Internet_20_Link">Infrastructure Deployment</text:a>:</text:p>
      <text:p text:style-name="Text_20_body">Infrastructure Deployment creates or modifies the infrastructure resources that constitute an Infrastructure EnvironmentPlatform Deployment installs and configures the platform capabilities that operate on or within that Infrastructure EnvironmentA Platform Deployment may depend on Infrastructure Deployment, but the architecture may perform the two deployments through separate workflows or combine them within a coordinated deployment process.</text:p>
      <text:p text:style-name="Text_20_body">Platform Deployment also differs from application deployment:</text:p>
      <text:p text:style-name="Text_20_body">Platform Deployment establishes the services and runtime capabilities required to host or support applicationsApplication deployment installs and configures an application on an available platform</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eployment that installs and configures platform components and services within a target infrastructure environmen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Platform Deployment may use:</text:p>
      <text:a xlink:type="simple" xlink:href="https://wiki.didosolutions.com/dido/99_annexes/annex-b-terms-and-definitions/m/machine_image" text:style-name="Internet_20_link" text:visited-style-name="Visited_20_Internet_20_Link">Machine Images</text:a>
      <text:p text:style-name="Text_20_body">Container imagesInstallation packagesConfiguration ArtifactsDeployment specifications<text:a xlink:type="simple" xlink:href="#dido:99_annexes:annex-b-terms-and-definitions:p:platform_deployment" text:style-name="Local_20_link" text:visited-style-name="Visited_20_Local_20_Link">Platform Deployment</text:a> scripts<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s/security_baseline" text:style-name="Internet_20_link" text:visited-style-name="Visited_20_Internet_20_Link">Security Baselines</text:a>Completion of a Platform Deployment does not by itself establish that the deployed platform satisfies its applicable <text:a xlink:type="simple" xlink:href="https://wiki.didosolutions.com/dido/99_annexes/annex-b-terms-and-definitions/a/acceptance_criteria" text:style-name="Internet_20_link" text:visited-style-name="Visited_20_Internet_20_Link">Acceptance Criteria</text:a>.</text:p>
      <text:p text:style-name="Text_20_body">The applicable requirements determine:</text:p>
      <text:p text:style-name="Text_20_body">Required platform componentsRequired configurationTarget Infrastructure EnvironmentPermitted deployment methodsRequired validationRequired recordsRequired EvidenceThe term does not prescribe a particular operating system, middleware product, container platform, cloud provider, deployment tool,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 Platform Deployment installs and configures container orchestration, identity, logging, monitoring, messaging, and security services within a prepared Infrastructure Environ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4:20</meta:creation-date>
    <dc:creator>Generated</dc:creator>
    <dc:date>2026-08-22T16::04:20</dc:date>
    <dc:language>en-US</dc:language>
    <meta:editing-cycles>1</meta:editing-cycles>
    <meta:editing-duration>PT0S</meta:editing-duration>
    <dc:title>dido:99_annexes:annex-b-terms-and-definitions:p:platform_deployment</dc:title>
  </office:meta>
</office:document-meta>
</file>