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latform"/><text:bookmark-start text:name="__RefHeading___platform_1"/><text:bookmark-start text:name="platform"/>Platform<text:bookmark-end text:name="__RefHeading___platform_1"/><text:bookmark-end text:name="platform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latform provides a managed combination of infrastructure, software, services, interfaces, policies, controls, and operational capabilities that supports the execution, deployment, or management of applications and workloads.</text:p>
      <text:p text:style-name="Text_20_body">A Platform may include computing, storage, networking, operating systems, runtime services, orchestration, security services, monitoring, identity services, configuration mechanisms, and management interfaces.</text:p>
      <text:p text:style-name="Text_20_body">A Platform differs from infrastructure alone. Infrastructure supplies foundational resources, while a Platform organizes and exposes those resources through defined capabilities and operational mechanisms.</text:p>
      <text:p text:style-name="Text_20_body">A Platform may operate within a <text:a xlink:type="simple" xlink:href="https://wiki.didosolutions.com/dido/99_annexes/annex-b-terms-and-definitions/c/cloud_environment" text:style-name="Internet_20_link" text:visited-style-name="Visited_20_Internet_20_Link">Cloud Environment</text:a>, <text:a xlink:type="simple" xlink:href="https://wiki.didosolutions.com/dido/99_annexes/annex-b-terms-and-definitions/o/on-premises_environment" text:style-name="Internet_20_link" text:visited-style-name="Visited_20_Internet_20_Link">On-Premises Environment</text:a>, <text:a xlink:type="simple" xlink:href="https://wiki.didosolutions.com/dido/99_annexes/annex-b-terms-and-definitions/h/hybrid_environment" text:style-name="Internet_20_link" text:visited-style-name="Visited_20_Internet_20_Link">Hybrid Environment</text:a>, or <text:a xlink:type="simple" xlink:href="https://wiki.didosolutions.com/dido/99_annexes/annex-b-terms-and-definitions/a/air-gapped_environment" text:style-name="Internet_20_link" text:visited-style-name="Visited_20_Internet_20_Link">Air-Gapped Environ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naged combination of infrastructure, software, services, interfaces, policies, controls, and operational capabilities that supports the execution, deployment, or management of applications and workload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ystems architecture, platform engineering, cloud computing, and software infrastructur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latform may support one application, multiple applications, one organization, or multiple organizational domains.</text:p>
      <text:p text:style-name="Text_20_body">The term does not prescribe a specific technology, provider, deployment model, or ownership arrange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Kubernetes Platform combines compute instances, networking, storage, container orchestration, identity, monitoring, security controls, and management services to support deployed workloa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4:10</meta:creation-date>
    <dc:creator>Generated</dc:creator>
    <dc:date>2026-08-22T17::04:10</dc:date>
    <dc:language>en-US</dc:language>
    <meta:editing-cycles>1</meta:editing-cycles>
    <meta:editing-duration>PT0S</meta:editing-duration>
    <dc:title>dido:99_annexes:annex-b-terms-and-definitions:p:platform</dc:title>
  </office:meta>
</office:document-meta>
</file>