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p:pipeline_workspace"/><text:bookmark-start text:name="__RefHeading___pipeline_workspace_1"/><text:bookmark-start text:name="pipeline_workspace"/>Pipeline Workspace<text:bookmark-end text:name="__RefHeading___pipeline_workspace_1"/><text:bookmark-end text:name="pipeline_workspac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Pipeline Workspace is the controlled file and execution context in which a build or deployment pipeline retrieves inputs, composes baselines, performs lifecycle operations, and records intermediate and final artefacts.</text:p>
      <text:p text:style-name="Text_20_body">The Pipeline Workspace may contain checked-out source repositories, resolved baseline repositories, dependency stores, generated configuration, build outputs, logs, evidence, lock files, and provider-specific working data.</text:p>
      <text:p text:style-name="Text_20_body">A Pipeline Workspace supports isolation and repeatability by associating the selected inputs and generated outputs with a particular pipeline execution.</text:p>
      <text:p text:style-name="Text_20_body">Within Crucible, the Pipeline Workspace contains the repositories and artefacts referenced by a <text:a xlink:type="simple" xlink:href="https://wiki.didosolutions.com/dido/99_annexes/annex-b-terms-and-definitions/c/crucible_description" text:style-name="Internet_20_link" text:visited-style-name="Visited_20_Internet_20_Link">Crucible Description</text:a>. Crucible records resolved source revisions so that the execution can be traced to its controlled input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ntrolled file and execution context in which a pipeline retrieves inputs, composes baselines, performs lifecycle operations, and records intermediate and final artefact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continuous integration, continuous delivery, build automation, and software-pipeline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Pipeline Workspace may exist on a developer workstation, build host, continuous-integration worker, or other execution environment.</text:p>
      <text:p text:style-name="Text_20_body">The Pipeline Workspace is not necessarily permanent. The pipeline may preserve selected records and artefacts outside the workspace after execution complete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rucible pipeline creates a Pipeline Workspace, retrieves pinned image and infrastructure repositories, builds a hardened Machine Image, records compliance findings, and stores the resulting provenance and lock information before publishing the approved artefac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08:02</meta:creation-date>
    <dc:creator>Generated</dc:creator>
    <dc:date>2026-08-24T05::08:02</dc:date>
    <dc:language>en-US</dc:language>
    <meta:editing-cycles>1</meta:editing-cycles>
    <meta:editing-duration>PT0S</meta:editing-duration>
    <dc:title>dido:99_annexes:annex-b-terms-and-definitions:p:pipeline_workspace</dc:title>
  </office:meta>
</office:document-meta>
</file>