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p:performance_efficiency"/><text:bookmark-start text:name="__RefHeading___performance_efficiency_1"/><text:bookmark-start text:name="performance_efficiency"/>Performance Efficiency<text:bookmark-end text:name="__RefHeading___performance_efficiency_1"/><text:bookmark-end text:name="performance_efficiency"/></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Performance Efficiency is a <text:a xlink:type="simple" xlink:href="https://wiki.didosolutions.com/dido/99_annexes/annex-b-terms-and-definitions/q/quality_characteristic" text:style-name="Internet_20_link" text:visited-style-name="Visited_20_Internet_20_Link">Quality Characteristic</text:a> concerning performance relative to the resources used under specified conditions.</text:p>
      <text:p text:style-name="Text_20_body">Performance Efficiency can apply to:</text:p>
      <text:p text:style-name="Text_20_body">A <text:a xlink:type="simple" xlink:href="https://wiki.didosolutions.com/dido/99_annexes/annex-b-terms-and-definitions/c/candidate_solution" text:style-name="Internet_20_link" text:visited-style-name="Visited_20_Internet_20_Link">Candidate Solution</text:a>A <text:a xlink:type="simple" xlink:href="https://wiki.didosolutions.com/dido/99_annexes/annex-b-terms-and-definitions/d/distributed_system" text:style-name="Internet_20_link" text:visited-style-name="Visited_20_Internet_20_Link">Distributed System</text:a>A <text:a xlink:type="simple" xlink:href="https://wiki.didosolutions.com/dido/99_annexes/annex-b-terms-and-definitions/n/node" text:style-name="Internet_20_link" text:visited-style-name="Visited_20_Internet_20_Link">Node</text:a>A <text:a xlink:type="simple" xlink:href="https://wiki.didosolutions.com/dido/99_annexes/annex-b-terms-and-definitions/n/node_set" text:style-name="Internet_20_link" text:visited-style-name="Visited_20_Internet_20_Link">Node Set</text:a>A serviceA software componentA hardware componentAn <text:a xlink:type="simple" xlink:href="https://wiki.didosolutions.com/dido/99_annexes/annex-b-terms-and-definitions/e/execution_facility" text:style-name="Internet_20_link" text:visited-style-name="Visited_20_Internet_20_Link">Execution Facility</text:a>An Operational ResourceAnother subject performing work or consuming resourcesPerformance Efficiency can concern:</text:p>
      <text:p text:style-name="Text_20_body">Response timeProcessing timeLatencyThroughputTransaction rateEvent-processing rateData-transfer rateCapacityConcurrencyResource utilizationStorage utilizationNetwork utilizationProcessor utilizationMemory utilizationEnergy consumptionAnother performance or resource-use characteristicPerformance Efficiency can identify:</text:p>
      <text:p text:style-name="Text_20_body">The evaluated operationThe evaluated workloadThe applicable <text:a xlink:type="simple" xlink:href="https://wiki.didosolutions.com/dido/99_annexes/annex-b-terms-and-definitions/t/test_environment" text:style-name="Internet_20_link" text:visited-style-name="Visited_20_Internet_20_Link">Test Environment</text:a>The applicable <text:a xlink:type="simple" xlink:href="https://wiki.didosolutions.com/dido/99_annexes/annex-b-terms-and-definitions/c/configuration" text:style-name="Internet_20_link" text:visited-style-name="Visited_20_Internet_20_Link">Configuration</text:a>The applicable <text:a xlink:type="simple" xlink:href="https://wiki.didosolutions.com/dido/99_annexes/annex-b-terms-and-definitions/o/operational_resource" text:style-name="Internet_20_link" text:visited-style-name="Visited_20_Internet_20_Link">Operational Resources</text:a>The applicable resource limitsThe applicable measurement intervalThe applicable performance measuresThe applicable resource-consumption measuresThe measurement unitsThe measurement precisionThe permitted toleranceThe applicable DIDO <text:a xlink:type="simple" xlink:href="https://wiki.didosolutions.com/dido/99_annexes/annex-b-terms-and-definitions/b/baseline" text:style-name="Internet_20_link" text:visited-style-name="Visited_20_Internet_20_Link">Baseline</text:a>The applicable <text:a xlink:type="simple" xlink:href="https://wiki.didosolutions.com/dido/99_annexes/annex-b-terms-and-definitions/v/validation_criteria" text:style-name="Internet_20_link" text:visited-style-name="Visited_20_Internet_20_Link">Validation Criteria</text:a>The applicable <text:a xlink:type="simple" xlink:href="https://wiki.didosolutions.com/dido/99_annexes/annex-b-terms-and-definitions/a/acceptance_criteria" text:style-name="Internet_20_link" text:visited-style-name="Visited_20_Internet_20_Link">Acceptance Criteria</text:a>Its <text:a xlink:type="simple" xlink:href="https://wiki.didosolutions.com/dido/99_annexes/annex-b-terms-and-definitions/e/evidence" text:style-name="Internet_20_link" text:visited-style-name="Visited_20_Internet_20_Link">Evidence</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Performance Efficiency can be evaluated using relationships such as:</text:p>
      <text:p text:style-name="Text_20_body">Work completed per unit of timeWork completed per unit of processor utilizationWork completed per unit of memoryWork completed per unit of storageWork completed per unit of network capacityWork completed per unit of energyResponse time under a specified workloadThroughput under a specified resource allocationMaximum supported workload under specified performance constraint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ext:a xlink:type="simple" xlink:href="https://wiki.didosolutions.com/dido/99_annexes/annex-b-terms-and-definitions/q/quality_characteristic" text:style-name="Internet_20_link" text:visited-style-name="Visited_20_Internet_20_Link">Quality Characteristic</text:a> concerning performance relative to the resources used under specified conditions</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iso.org/standard/78176.html" text:style-name="Internet_20_link" text:visited-style-name="Visited_20_Internet_20_Link">ISO/IEC 25010:2023, Systems and software Quality Requirements and Evaluation (SQuaRE) — Product quality model</text:a>
      <text:a xlink:type="simple" xlink:href="https://www.iso.org/standard/35747.html" text:style-name="Internet_20_link" text:visited-style-name="Visited_20_Internet_20_Link">ISO/IEC 25023:2016, Systems and software Quality Requirements and Evaluation (SQuaRE) — Measurement of system and software product quality</text:a>
      <text:a xlink:type="simple" xlink:href="https://wiki.didosolutions.com/dido/99_annexes/annex-b-terms-and-definitions/q/quality_characteristic" text:style-name="Internet_20_link" text:visited-style-name="Visited_20_Internet_20_Link">Quality Characteristic</text:a>
      <text:a xlink:type="simple" xlink:href="https://wiki.didosolutions.com/dido/99_annexes/annex-b-terms-and-definitions/o/operational_resource" text:style-name="Internet_20_link" text:visited-style-name="Visited_20_Internet_20_Link">Operational Resource</text:a>
      <text:p text:style-name="Text_20_body">DIDO Reference Implementation Conceptual ModelDIDO-TE draft Requirements RegisterISO/IEC 25010 identifies Performance Efficiency as a product-quality characteristic concerning performance relative to the amount of resources used under stated conditions.</text:p>
      <text:p text:style-name="Text_20_body">ISO/IEC 25023 provides quality measures for quantitatively evaluating system and software-product quality characteristics and subcharacteristics.</text:p>
      <text:p text:style-name="Text_20_body">This definition adapts Performance Efficiency for DIDO-TE evaluation of Candidate Solutions and distributed-system subjects under controlled Test Environment, workload, Configuration, and resource conditions.</text:p>
      <text:h text:style-name="Heading_20_2" text:outline-level="2"><text:bookmark-start text:name="__RefHeading___note_5"/><text:bookmark-start text:name="note"/>Note<text:bookmark-end text:name="__RefHeading___note_5"/><text:bookmark-end text:name="note"/></text:h>
      <text:p text:style-name="Text_20_body">Performance Efficiency differs from performance:</text:p>
      <text:p text:style-name="Text_20_body">Performance can identify an observed accomplishment, timing value, rate, or capacityPerformance Efficiency relates performance to the resources used under specified conditionsPerformance Efficiency differs from <text:a xlink:type="simple" xlink:href="https://wiki.didosolutions.com/dido/99_annexes/annex-b-terms-and-definitions/r/resource" text:style-name="Internet_20_link" text:visited-style-name="Visited_20_Internet_20_Link">Resource</text:a> consumption:</text:p>
      <text:p text:style-name="Text_20_body">Performance Efficiency evaluates the relationship between performance and resource useResource consumption identifies the amount of a Resource consumedTwo Candidate Solutions can have equal throughput but different Performance Efficiency when one consumes more resources.</text:p>
      <text:p text:style-name="Text_20_body">Two Candidate Solutions can consume equal resources but have different Performance Efficiency when one completes more work.</text:p>
      <text:p text:style-name="Text_20_body">Performance Efficiency cannot be compared objectively unless the evaluation identifies:</text:p>
      <text:p text:style-name="Text_20_body">The operation or workloadThe Test EnvironmentThe ConfigurationThe allocated Operational ResourcesThe measurement intervalThe measurement methodThe measurement unitsThe required precisionThe permitted toleranceA single performance measurement does not necessarily establish Performance Efficiency.</text:p>
      <text:p text:style-name="Text_20_body">For example, response time without corresponding workload and resource conditions does not provide a complete Performance Efficiency evaluation.</text:p>
      <text:p text:style-name="Text_20_body">A higher value does not always indicate greater Performance Efficiency:</text:p>
      <text:p text:style-name="Text_20_body">Higher throughput generally indicates greater efficiency under equivalent resource conditionsHigher response time generally indicates lower efficiency under equivalent workload conditionsHigher resource consumption generally indicates lower efficiency when performance remains equivalentThe applicable Acceptance Criteria establish the interpretation and preferred direction of each measure.</text:p>
      <text:p text:style-name="Text_20_body">Performance Efficiency can include more specific characteristics concerning:</text:p>
      <text:p text:style-name="Text_20_body">Time behaviorResource utilizationCapacityThese characteristics can require separate glossary definitions when DIDO-TE requirements refer to them directly.</text:p>
      <text:h text:style-name="Heading_20_2" text:outline-level="2"><text:bookmark-start text:name="__RefHeading___example_6"/><text:bookmark-start text:name="example"/>Example<text:bookmark-end text:name="__RefHeading___example_6"/><text:bookmark-end text:name="example"/></text:h>
      <text:p text:style-name="Text_20_body">DIDO-TE evaluates three Candidate Solutions using the same Test Definition, Test Environment, workload, Configuration, and allocated Operational Resources.</text:p>
      <text:p text:style-name="Text_20_body">For each Candidate Solution, DIDO-TE measures:</text:p>
      <text:p text:style-name="Text_20_body">Transactions completedElapsed timeProcessor utilizationMemory utilizationStorage utilizationNetwork utilizationEnergy consumptionThe Acceptance Criteria establish the measurement interval, units, precision, tolerances, and normalization rules.</text:p>
      <text:p text:style-name="Text_20_body">DIDO-TE uses the resulting Test Results to compare:</text:p>
      <text:p text:style-name="Text_20_body">Transactions per secondTransactions per processor unitTransactions per unit of memoryTransactions per unit of energyThese comparisons provide Evidence concerning the Performance Efficiency of each Candidate Solu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39:16</meta:creation-date>
    <dc:creator>Generated</dc:creator>
    <dc:date>2026-08-23T21::39:16</dc:date>
    <dc:language>en-US</dc:language>
    <meta:editing-cycles>1</meta:editing-cycles>
    <meta:editing-duration>PT0S</meta:editing-duration>
    <dc:title>dido:99_annexes:annex-b-terms-and-definitions:p:performance_efficiency</dc:title>
  </office:meta>
</office:document-meta>
</file>