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acket_loss"/><text:bookmark-start text:name="__RefHeading___packet_loss_1"/><text:bookmark-start text:name="packet_loss"/>Packet Loss<text:bookmark-end text:name="__RefHeading___packet_loss_1"/><text:bookmark-end text:name="packet_los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Packet Loss occurs when packets fail to reach the intended network destination or measurement point.</text:p>
      <text:p text:style-name="Text_20_body">In the context of <text:a xlink:type="simple" xlink:href="https://wiki.didosolutions.com/dido/99_annexes/annex-b-terms-and-definitions/i/internet_qos" text:style-name="Internet_20_link" text:visited-style-name="Visited_20_Internet_20_Link">Internet Quality of Service (Internet QoS)</text:a>, Packet Loss results from congestion, queue overflow, policing, transmission errors, routing failures, device failures, or deliberate discard polici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ailure of packet-switched traffic to reach an intended destination or measurement poi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Internet QoS and IP performance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Packet Loss is not message rejection, policy denial, data deletion, audit exclusion, or application-level validation failur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gested router drops low-priority packets when its queue reaches the configured lim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9:55</meta:creation-date>
    <dc:creator>Generated</dc:creator>
    <dc:date>2026-08-24T00::19:55</dc:date>
    <dc:language>en-US</dc:language>
    <meta:editing-cycles>1</meta:editing-cycles>
    <meta:editing-duration>PT0S</meta:editing-duration>
    <dc:title>dido:99_annexes:annex-b-terms-and-definitions:p:packet_loss</dc:title>
  </office:meta>
</office:document-meta>
</file>