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p:package"/><text:bookmark-start text:name="__RefHeading___package_1"/><text:bookmark-start text:name="package"/>Package<text:bookmark-end text:name="__RefHeading___package_1"/><text:bookmark-end text:name="package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Package is a composite <text:a xlink:type="simple" xlink:href="https://wiki.didosolutions.com/dido/99_annexes/annex-b-terms-and-definitions/a/artifact" text:style-name="Internet_20_link" text:visited-style-name="Visited_20_Internet_20_Link">Artifact</text:a> assembled and distributed as an identifiable unit.</text:p>
      <text:p text:style-name="Text_20_body">A Package may contain one or more Artifacts together with metadata needed to identify, verify, install, load, configure, or use the Package.</text:p>
      <text:p text:style-name="Text_20_body">A Package commonly has:</text:p>
      <text:p text:style-name="Text_20_body">nameversionproducer or supplierpackage formatmanifest or other descriptive metadataOne or more dependenciescryptographic digestdigital signatureInstallation, loading, or use instructionsA Package may be produced internally or delivered by a third party.</text:p>
      <text:p text:style-name="Text_20_body">Different versions of a Package constitute different managed versions of the same Package. A Package version may also have multiple <text:a xlink:type="simple" xlink:href="https://wiki.didosolutions.com/dido/99_annexes/annex-b-terms-and-definitions/a/artifact_representation" text:style-name="Internet_20_link" text:visited-style-name="Visited_20_Internet_20_Link">Artifact Representations</text:a> for different operating systems, processor architectures, or package formats.</text:p>
      <text:p text:style-name="Text_20_body">A Package remains distinct from a Bundle. A Package is independently identified and distributed as a unit, while a Bundle may assemble selected Packages and other Artifacts for a defined delivery, deployment, or operational purpos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mposite Artifact assembled and distributed as an identifiable uni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Package is an Artifact, but not every Artifact is a Package.</text:p>
      <text:p text:style-name="Text_20_body">A Package may contain other Artifacts without changing the identities of those Artifacts.</text:p>
      <text:p text:style-name="Text_20_body">The term does not require a particular package manager, archive format, repository product, operating system, or implementation technology.</text:p>
      <text:p text:style-name="Text_20_body">A Package stored or referenced by Crucible is described by an <text:a xlink:type="simple" xlink:href="https://wiki.didosolutions.com/dido/99_annexes/annex-b-terms-and-definitions/a/artifact_catalog_record" text:style-name="Internet_20_link" text:visited-style-name="Visited_20_Internet_20_Link">Artifact Catalog Record</text:a>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third-party PostgreSQL RPM containing executable files, software libraries, configuration content, dependency metadata, and installation information is a Package.</text:p>
      <text:p text:style-name="Text_20_body">Separate RPMs (i.e., package manager) built for Red Hat Enterprise Linux on x86-64 and ARM64 are distinct Artifact Representations of the applicable Package version.</text:p>
      <text:p text:style-name="Plugin_Wrap_Paragraph_Centered"> © 2026 Dido Solutions, Inc. and Jackrabbit Consulting, Inc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23:12</meta:creation-date>
    <dc:creator>Generated</dc:creator>
    <dc:date>2026-08-24T03::23:12</dc:date>
    <dc:language>en-US</dc:language>
    <meta:editing-cycles>1</meta:editing-cycles>
    <meta:editing-duration>PT0S</meta:editing-duration>
    <dc:title>dido:99_annexes:annex-b-terms-and-definitions:p:package</dc:title>
  </office:meta>
</office:document-meta>
</file>