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o:start"/><text:bookmark-start text:name="__RefHeading___o_1"/><text:bookmark-start text:name="o"/>O<text:bookmark-end text:name="__RefHeading___o_1"/><text:bookmark-end text:name="o"/></text:h>
      <text:p text:style-name="Text_20_body"><text:a xlink:type="simple" xlink:href="https://wiki.didosolutions.com/dido/99_annexes/annex-b-terms-and-definitions/start" text:style-name="Internet_20_link" text:visited-style-name="Visited_20_Internet_20_Link">Return to Terms and Definitions</text:a></text:p>
      <text:p text:style-name="Text_20_body">* <text:span text:style-name="Strong_20_Emphasis">Note:</text:span> You can add new terms beginning with <text:span text:style-name="Strong_20_Emphasis">O</text:span> <text:span text:style-name="Strong_20_Emphasis"/>Add New Term Prompt<text:span text:style-name="Strong_20_Emphasis"/></text:p>
      <text:p text:style-name="Horizontal_20_Line"/>
      <text:h text:style-name="Heading_20_2" text:outline-level="2"><text:bookmark-start text:name="__RefHeading___list_of_words_2"/><text:bookmark-start text:name="list_of_words"/>List of Words<text:bookmark-end text:name="__RefHeading___list_of_words_2"/><text:bookmark-end text:name="list_of_words"/></text:h>
      <text:p text:style-name="Text_20_body">this namespace doesn't exist: fxdemo:99_part_annexes:annex-b-terms-and-definitions:o
<text:a xlink:type="simple" xlink:href="#dido:99_annexes:annex-b-terms-and-definitions:o:start" text:style-name="Local_20_link" text:visited-style-name="Visited_20_Local_20_Link">Return to Top</text:a></text:p>
      <text:p text:style-name="Horizontal_20_Line"/>
      <text:h text:style-name="Heading_20_2" text:outline-level="2"><text:bookmark-start text:name="__RefHeading___add_new_term_prompt_3"/><text:bookmark-start text:name="add_new_term_prompt"/>Add New Term Prompt<text:bookmark-end text:name="__RefHeading___add_new_term_prompt_3"/><text:bookmark-end text:name="add_new_term_prompt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Terms and Definitions entry beginning with <text:span text:style-name="Strong_20_Emphasis">O</text:span> — <text:span text:style-name="Strong_20_Emphasis">Word or Expression</text:span> → </text:p>
          </table:table-cell>
          <table:table-cell office:value-type="string" table:style-name="tablecell"/>
        </table:table-row>
      </table:table>
      <text:p text:style-name="Horizontal_20_Line"/>
      <text:h text:style-name="Heading_20_2" text:outline-level="2"><text:bookmark-start text:name="__RefHeading___notes_for_editors_4"/><text:bookmark-start text:name="notes_for_editors"/>Notes for Editors<text:bookmark-end text:name="__RefHeading___notes_for_editors_4"/><text:bookmark-end text:name="notes_for_editors"/></text:h>
      <text:p text:style-name="Text_20_body">This document should be maintained as a set of linked wiki pages rather than a single monolithic page. Each major section should have its own stable URI so it can be referenced from other wiki pages, exported documents, presentations, AI-assisted tools, and semantic models.</text:p>
      <text:p text:style-name="Text_20_body">Do not rename pages once they have been cited externally unless a redirect or move plan is in plac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5::36:05</meta:creation-date>
    <dc:creator>Generated</dc:creator>
    <dc:date>2026-08-24T05::36:05</dc:date>
    <dc:language>en-US</dc:language>
    <meta:editing-cycles>1</meta:editing-cycles>
    <meta:editing-duration>PT0S</meta:editing-duration>
    <dc:title>dido:99_annexes:annex-b-terms-and-definitions:o:start</dc:title>
  </office:meta>
</office:document-meta>
</file>