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o:owl"/><text:bookmark-start text:name="__RefHeading___owl_1"/><text:bookmark-start text:name="owl"/>OWL<text:bookmark-end text:name="__RefHeading___owl_1"/><text:bookmark-end text:name="owl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OWL, the Web Ontology Language, is a W3C <text:a xlink:type="simple" xlink:href="https://wiki.didosolutions.com/dido/99_annexes/99_annexes/annex-b-terms-and-definitions/o/ontology_language" text:style-name="Internet_20_link" text:visited-style-name="Visited_20_Internet_20_Link">ontology_language</text:a> for the Semantic Web. OWL provides constructs for expressing classes, properties, individuals, axioms, and relationships with formally defined meaning.</text:p>
      <text:p text:style-name="Text_20_body">OWL supports machine processing and reasoning over <text:a xlink:type="simple" xlink:href="https://wiki.didosolutions.com/dido/99_annexes/99_annexes/annex-b-terms-and-definitions/o/ontology" text:style-name="Internet_20_link" text:visited-style-name="Visited_20_Internet_20_Link">ontology</text:a> content. Systems use OWL for formal ontology expression, consistency checking, classification, and inference under OWL semantics.</text:p>
      <text:p text:style-name="Text_20_body">OWL is an ontology language. OWL does not define <text:a xlink:type="simple" xlink:href="https://wiki.didosolutions.com/dido/99_annexes/99_annexes/annex-b-terms-and-definitions/s/semantic" text:style-name="Internet_20_link" text:visited-style-name="Visited_20_Internet_20_Link">semantic</text:a> as a whole, and OWL does not define ontology as a modelling discipline. An architecture uses OWL to realise selected ontology content after defining the underlying domain meaning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ontology language for the Semantic Web with formally defined meaning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W3C Web Ontology Language (OWL), specialised for use in the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OWL documents express ontologies. OWL expression does not by itself establish validity. The <text:a xlink:type="simple" xlink:href="https://wiki.didosolutions.com/dido/99_annexes/99_annexes/annex-b-terms-and-definitions/c/conceptual_model" text:style-name="Internet_20_link" text:visited-style-name="Visited_20_Internet_20_Link">conceptual_model</text:a> and domain meaning govern the OWL expression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OWL ontology expresses <text:span text:style-name="Source_20_Text">FXTrade</text:span> as a class, <text:span text:style-name="Source_20_Text">hasCounterparty</text:span> as a property, and <text:span text:style-name="Source_20_Text">TradeConfirmed</text:span> as a class or individual pattern. The OWL expression supports formal processing, but the FX Demo architecture defines the business meaning of trade confirm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32:03</meta:creation-date>
    <dc:creator>Generated</dc:creator>
    <dc:date>2026-08-24T07::32:03</dc:date>
    <dc:language>en-US</dc:language>
    <meta:editing-cycles>1</meta:editing-cycles>
    <meta:editing-duration>PT0S</meta:editing-duration>
    <dc:title>dido:99_annexes:annex-b-terms-and-definitions:o:owl</dc:title>
  </office:meta>
</office:document-meta>
</file>