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o:oversight_consumption_role"/><text:bookmark-start text:name="__RefHeading___oversight_consumption_role_1"/><text:bookmark-start text:name="oversight_consumption_role"/>Oversight Consumption Role<text:bookmark-end text:name="__RefHeading___oversight_consumption_role_1"/><text:bookmark-end text:name="oversight_consumption_role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Oversight Consumption Role identifies responsibility for receiving authorised FX information as an external oversight participant.</text:p>
      <text:p text:style-name="Text_20_body">This role includes receiving an FX Release Package, accepting release obligations, preserving receipt context where applicable, and supporting oversight review without gaining access to internal FX <text:a xlink:type="simple" xlink:href="https://wiki.didosolutions.com/dido/99_annexes/99_annexes/annex-b-terms-and-definitions/d/data_plane" text:style-name="Internet_20_link" text:visited-style-name="Visited_20_Internet_20_Link">Data Plane</text:a> information beyond the authorised release.</text:p>
      <text:p text:style-name="Text_20_body">The Oversight Consumption Role participates primarily in the FX Logical <text:a xlink:type="simple" xlink:href="https://wiki.didosolutions.com/dido/99_annexes/99_annexes/annex-b-terms-and-definitions/p/policy_and_release_plane" text:style-name="Internet_20_link" text:visited-style-name="Visited_20_Internet_20_Link">Policy and Release Plane</text:a>. It also relates to the FX Logical <text:a xlink:type="simple" xlink:href="https://wiki.didosolutions.com/dido/99_annexes/99_annexes/annex-b-terms-and-definitions/a/audit_and_provenance_plane" text:style-name="Internet_20_link" text:visited-style-name="Visited_20_Internet_20_Link">Audit and Provenance Plane</text:a> because release decisions, release packages, delivery context, and obligations require <text:a xlink:type="simple" xlink:href="https://wiki.didosolutions.com/dido/99_annexes/99_annexes/annex-b-terms-and-definitions/t/traceability" text:style-name="Internet_20_link" text:visited-style-name="Visited_20_Internet_20_Link">traceability</text:a> and review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sponsible for receiving authorised FX information as an external oversight participan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Node Role from <text:a xlink:type="simple" xlink:href="https://wiki.didosolutions.com/fxdemo/02-part/start" text:style-name="Internet_20_link" text:visited-style-name="Visited_20_Internet_20_Link">Part 2: Distributed Node-Based Logical Architecture</text:a>, Section 6.4, <text:a xlink:type="simple" xlink:href="https://wiki.didosolutions.com/dido/99_annexes/99_annexes/annex-b-terms-and-definitions/p/policy_and_release_plane" text:style-name="Internet_20_link" text:visited-style-name="Visited_20_Internet_20_Link">Policy and Release Plane</text:a> from <text:a xlink:type="simple" xlink:href="https://wiki.didosolutions.com/fxdemo/01-part/start" text:style-name="Internet_20_link" text:visited-style-name="Visited_20_Internet_20_Link">Part 1: Conceptual Architecture</text:a>, Section 8.5, and <text:a xlink:type="simple" xlink:href="https://wiki.didosolutions.com/dido/99_annexes/99_annexes/annex-b-terms-and-definitions/g/governance_and_authority" text:style-name="Internet_20_link" text:visited-style-name="Visited_20_Internet_20_Link">Governance and Authority</text:a> from <text:a xlink:type="simple" xlink:href="https://wiki.didosolutions.com/fxdemo/01-part/start" text:style-name="Internet_20_link" text:visited-style-name="Visited_20_Internet_20_Link">Part 1: Conceptual Architecture</text:a>, Section 9.6; generalised from external oversight and monitoring material in the original FX Demo <text:a xlink:type="simple" xlink:href="https://wiki.didosolutions.com/dido/99_annexes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Oversight Consumption Role does not prescribe a regulator, agency, organisation, user account, API client, endpoint, network connection, or deployment environmen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External Oversight Participant performs the Oversight Consumption Role when it receives an authorised FX Release Package prepared by the FX Policy and Release N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23:05</meta:creation-date>
    <dc:creator>Generated</dc:creator>
    <dc:date>2026-08-24T05::23:05</dc:date>
    <dc:language>en-US</dc:language>
    <meta:editing-cycles>1</meta:editing-cycles>
    <meta:editing-duration>PT0S</meta:editing-duration>
    <dc:title>dido:99_annexes:annex-b-terms-and-definitions:o:oversight_consumption_role</dc:title>
  </office:meta>
</office:document-meta>
</file>