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o:organization"/><text:bookmark-start text:name="__RefHeading___organization_1"/><text:bookmark-start text:name="organization"/>Organization<text:bookmark-end text:name="__RefHeading___organization_1"/><text:bookmark-end text:name="organization"/></text:h>
      <text:p text:style-name="Text_20_body"><text:a xlink:type="simple" xlink:href="https://wiki.didosolutions.com/dido/99_annexes/annex-b-terms-and-definitions/start" text:style-name="Internet_20_link" text:visited-style-name="Visited_20_Internet_20_Link">Go up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An Organization is an identifiable body of people and resources structured to pursue defined purposes and exercise assigned responsibilities.</text:p>
      <text:p text:style-name="Text_20_body">An Organization can be:</text:p>
      <text:p text:style-name="Text_20_body">A commercial enterpriseA government bodyA regulatory bodyA standards organizationAn academic institutionA nonprofit organizationA consortiumA programA projectAn organizational unitAnother identifiable body with defined purposes and responsibilitiesAn Organization can identify:</text:p>
      <text:p text:style-name="Text_20_body">Its identityIts nameIts descriptionIts purposesIts responsibilitiesIts authorityIts organizational unitsIts applicable <text:a xlink:type="simple" xlink:href="https://wiki.didosolutions.com/dido/99_annexes/annex-b-terms-and-definitions/u/user" text:style-name="Internet_20_link" text:visited-style-name="Visited_20_Internet_20_Link">Users</text:a>Its applicable <text:a xlink:type="simple" xlink:href="https://wiki.didosolutions.com/dido/99_annexes/annex-b-terms-and-definitions/r/role" text:style-name="Internet_20_link" text:visited-style-name="Visited_20_Internet_20_Link">Roles</text:a>Its applicable <text:a xlink:type="simple" xlink:href="https://wiki.didosolutions.com/dido/99_annexes/annex-b-terms-and-definitions/c/community_of_interest" text:style-name="Internet_20_link" text:visited-style-name="Visited_20_Internet_20_Link">Communities of Interest</text:a>Its applicable <text:a xlink:type="simple" xlink:href="https://wiki.didosolutions.com/dido/99_annexes/annex-b-terms-and-definitions/g/governance_domain" text:style-name="Internet_20_link" text:visited-style-name="Visited_20_Internet_20_Link">Governance Domains</text:a>Its owned resourcesIts operated resourcesIts applicable <text:a xlink:type="simple" xlink:href="https://wiki.didosolutions.com/dido/99_annexes/annex-b-terms-and-definitions/p/policy" text:style-name="Internet_20_link" text:visited-style-name="Visited_20_Internet_20_Link">Policies</text:a>Its applicable <text:a xlink:type="simple" xlink:href="https://wiki.didosolutions.com/dido/99_annexes/annex-b-terms-and-definitions/g/governance_policy" text:style-name="Internet_20_link" text:visited-style-name="Visited_20_Internet_20_Link">Governance Policies</text:a>Its <text:a xlink:type="simple" xlink:href="https://wiki.didosolutions.com/dido/99_annexes/annex-b-terms-and-definitions/p/provenance" text:style-name="Internet_20_link" text:visited-style-name="Visited_20_Internet_20_Link">Provenance</text:a>Its <text:a xlink:type="simple" xlink:href="https://wiki.didosolutions.com/dido/99_annexes/annex-b-terms-and-definitions/t/traceability" text:style-name="Internet_20_link" text:visited-style-name="Visited_20_Internet_20_Link">Traceability</text:a>An Organization can own, operate, administer, authorize, govern, provide, or use DIDO-TE resources.</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identifiable body of people and resources structured to pursue defined purposes and exercise assigned responsibilities</text:span></text:p>
      <text:h text:style-name="Heading_20_2" text:outline-level="2"><text:bookmark-start text:name="__RefHeading___source_4"/><text:bookmark-start text:name="source"/>Source<text:bookmark-end text:name="__RefHeading___source_4"/><text:bookmark-end text:name="source"/></text:h>
      <text:p text:style-name="Text_20_body">Adapted from:</text:p>
      <text:p text:style-name="Text_20_body">DIDO Reference ArchitectureDIDO Reference Implementation Conceptual ModelDIDO-TE draft Requirements Register</text:p>
      <text:h text:style-name="Heading_20_2" text:outline-level="2"><text:bookmark-start text:name="__RefHeading___note_5"/><text:bookmark-start text:name="note"/>Note<text:bookmark-end text:name="__RefHeading___note_5"/><text:bookmark-end text:name="note"/></text:h>
      <text:p text:style-name="Text_20_body">An Organization can contain other Organizations or organizational units.</text:p>
      <text:p text:style-name="Text_20_body">An Organization differs from a <text:a xlink:type="simple" xlink:href="https://wiki.didosolutions.com/dido/99_annexes/annex-b-terms-and-definitions/c/community_of_interest" text:style-name="Internet_20_link" text:visited-style-name="Visited_20_Internet_20_Link">Community of Interest</text:a>:</text:p>
      <text:p text:style-name="Text_20_body">An Organization has an identifiable organizational identity, purposes, structure, and responsibilitiesA Community of Interest groups participants that share an interest, purpose, mission, or information needA Community of Interest can include participants from multiple Organizations.</text:p>
      <text:p text:style-name="Text_20_body">An Organization differs from a <text:a xlink:type="simple" xlink:href="https://wiki.didosolutions.com/dido/99_annexes/annex-b-terms-and-definitions/u/user" text:style-name="Internet_20_link" text:visited-style-name="Visited_20_Internet_20_Link">User</text:a>:</text:p>
      <text:p text:style-name="Text_20_body">An Organization is an identifiable organizational bodyA User interacts with or uses a system, service, or resource to achieve a purposeAn Organization can act as a User when it interacts with or uses a system through an authorized representative, process, or system.</text:p>
      <text:p text:style-name="Text_20_body">An Organization differs from a <text:a xlink:type="simple" xlink:href="https://wiki.didosolutions.com/dido/99_annexes/annex-b-terms-and-definitions/r/role" text:style-name="Internet_20_link" text:visited-style-name="Visited_20_Internet_20_Link">Role</text:a>:</text:p>
      <text:p text:style-name="Text_20_body">An Organization identifies a body with defined purposes and responsibilitiesA Role identifies a set of responsibilities, permissions, and expected behaviors assignable to an actorAn Organization can assign Roles to its Users, systems, organizational units, or other authorized actors.</text:p>
      <text:p text:style-name="Text_20_body">An Organization does not need to own every resource it uses. An Organization can use resources supplied or operated by another Organization under an applicable agreement or Governance Policy.</text:p>
      <text:h text:style-name="Heading_20_2" text:outline-level="2"><text:bookmark-start text:name="__RefHeading___example_6"/><text:bookmark-start text:name="example"/>Example<text:bookmark-end text:name="__RefHeading___example_6"/><text:bookmark-end text:name="example"/></text:h>
      <text:p text:style-name="Text_20_body">An Organization owns a DIDO-TE deployment and establishes the Governance Policies governing its use.</text:p>
      <text:p text:style-name="Text_20_body">The Organization assigns:</text:p>
      <text:p text:style-name="Text_20_body">The Test Administrator Role to Users who configure Test EnvironmentsThe Test Operator Role to Users who initiate Test RunsThe Evaluator Role to Users who review Test ResultsThe Approval Authority Role to Users who make Validation DecisionsThe Organization can also participate in a Community of Interest with other Organizations that share testing and validation objectives.</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3::39:16</meta:creation-date>
    <dc:creator>Generated</dc:creator>
    <dc:date>2026-08-24T03::39:16</dc:date>
    <dc:language>en-US</dc:language>
    <meta:editing-cycles>1</meta:editing-cycles>
    <meta:editing-duration>PT0S</meta:editing-duration>
    <dc:title>dido:99_annexes:annex-b-terms-and-definitions:o:organization</dc:title>
  </office:meta>
</office:document-meta>
</file>