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rchestration"/><text:bookmark-start text:name="__RefHeading___orchestration_1"/><text:bookmark-start text:name="orchestration"/>Orchestration<text:bookmark-end text:name="__RefHeading___orchestration_1"/><text:bookmark-end text:name="orchestr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Orchestration is the coordinated control of multiple tools, services, processes, resources, or lifecycle activities to produce a defined result.</text:p>
      <text:p text:style-name="Text_20_body">An orchestration process determines the sequence, dependencies, inputs, outputs, conditions, error handling, and handoffs among participating components.</text:p>
      <text:p text:style-name="Text_20_body">Orchestration differs from executing a single tool or command. It coordinates several specialized mechanisms while preserving the relationships and controls required by the overall process.</text:p>
      <text:p text:style-name="Text_20_body">Within Crucible, the Forge command-line utility orchestrates source retrieval, image building, compliance assessment, image upload, platform initialization, infrastructure deployment, provisioning, verification, evidence generation, and teardow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coordinated control of multiple tools, services, processes, resources, or lifecycle activities to produce a defined resul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distributed systems, workflow automation, cloud computing, platform engineering, and software-delivery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Orchestration does not require a long-running central service. A command-line utility, pipeline engine, workflow system, or other controller may perform orchestration.</text:p>
      <text:p text:style-name="Text_20_body">Orchestration coordinates participating mechanisms but does not replace their specialized functions or responsibilities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orchestrates Packer, QEMU, Ansible, OpenSCAP, OpenTofu, and provider tools to build, scan, upload, deploy, verify, and remove a compliant platfor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9:56</meta:creation-date>
    <dc:creator>Generated</dc:creator>
    <dc:date>2026-08-22T17::59:56</dc:date>
    <dc:language>en-US</dc:language>
    <meta:editing-cycles>1</meta:editing-cycles>
    <meta:editing-duration>PT0S</meta:editing-duration>
    <dc:title>dido:99_annexes:annex-b-terms-and-definitions:o:orchestration</dc:title>
  </office:meta>
</office:document-meta>
</file>