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perational_stability"/><text:bookmark-start text:name="__RefHeading___operational_stability_1"/><text:bookmark-start text:name="operational_stability"/>Operational Stability<text:bookmark-end text:name="__RefHeading___operational_stability_1"/><text:bookmark-end text:name="operational_stabil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Operational Stability is a <text:a xlink:type="simple" xlink:href="https://wiki.didosolutions.com/dido/99_annexes/annex-b-terms-and-definitions/q/quality_characteristic" text:style-name="Internet_20_link" text:visited-style-name="Visited_20_Internet_20_Link">Quality Characteristic</text:a> concerning the degree to which the operational characteristics of a subject remain within permitted variation under specified conditions for a specified period.</text:p>
      <text:p text:style-name="Text_20_body">Operational Stability can apply to:</text:p>
      <text:p text:style-name="Text_20_body">A <text:a xlink:type="simple" xlink:href="https://wiki.didosolutions.com/dido/99_annexes/annex-b-terms-and-definitions/c/candidate_solution" text:style-name="Internet_20_link" text:visited-style-name="Visited_20_Internet_20_Link">Candidate Solution</text:a>A <text:a xlink:type="simple" xlink:href="https://wiki.didosolutions.com/dido/99_annexes/annex-b-terms-and-definitions/d/distributed_system" text:style-name="Internet_20_link" text:visited-style-name="Visited_20_Internet_20_Link">Distributed System</text:a>A <text:a xlink:type="simple" xlink:href="https://wiki.didosolutions.com/dido/99_annexes/annex-b-terms-and-definitions/n/node" text:style-name="Internet_20_link" text:visited-style-name="Visited_20_Internet_20_Link">Node</text:a>A <text:a xlink:type="simple" xlink:href="https://wiki.didosolutions.com/dido/99_annexes/annex-b-terms-and-definitions/n/node_set" text:style-name="Internet_20_link" text:visited-style-name="Visited_20_Internet_20_Link">Node Set</text:a>A serviceA software componentA hardware componentAn <text:a xlink:type="simple" xlink:href="https://wiki.didosolutions.com/dido/99_annexes/annex-b-terms-and-definitions/e/execution_facility" text:style-name="Internet_20_link" text:visited-style-name="Visited_20_Internet_20_Link">Execution Facility</text:a>An <text:a xlink:type="simple" xlink:href="https://wiki.didosolutions.com/dido/99_annexes/annex-b-terms-and-definitions/o/operational_resource" text:style-name="Internet_20_link" text:visited-style-name="Visited_20_Internet_20_Link">Operational Resource</text:a>Another subject having observable operational characteristicsOperational characteristics can include:</text:p>
      <text:p text:style-name="Text_20_body">Response timeThroughputResource utilizationAvailabilityError frequencyFailure frequencyQueue depthData-processing rateState-transition rateCommunication latencyStorage utilizationEnergy consumptionAnother characteristic established by the <text:a xlink:type="simple" xlink:href="https://wiki.didosolutions.com/dido/99_annexes/annex-b-terms-and-definitions/a/acceptance_criteria" text:style-name="Internet_20_link" text:visited-style-name="Visited_20_Internet_20_Link">Acceptance Criteria</text:a>Operational Stability can identify:</text:p>
      <text:p text:style-name="Text_20_body">The evaluated subjectThe selected operational characteristicsThe specified conditionsThe evaluation periodThe applicable workloadThe applicable <text:a xlink:type="simple" xlink:href="https://wiki.didosolutions.com/dido/99_annexes/annex-b-terms-and-definitions/t/test_environment" text:style-name="Internet_20_link" text:visited-style-name="Visited_20_Internet_20_Link">Test Environment</text:a>The applicable <text:a xlink:type="simple" xlink:href="https://wiki.didosolutions.com/dido/99_annexes/annex-b-terms-and-definitions/c/configuration" text:style-name="Internet_20_link" text:visited-style-name="Visited_20_Internet_20_Link">Configuration</text:a>The applicable reference valuesThe permitted variationThe measurement intervalsThe measurement methodsThe measurement unitsThe required measurement precisionThe treatment of transient behaviorThe treatment of warm-up periodsThe treatment of planned changesThe treatment of nondeterministic behaviorThe applicable DIDO <text:a xlink:type="simple" xlink:href="https://wiki.didosolutions.com/dido/99_annexes/annex-b-terms-and-definitions/b/baseline" text:style-name="Internet_20_link" text:visited-style-name="Visited_20_Internet_20_Link">Baseline</text:a>The applicable <text:a xlink:type="simple" xlink:href="https://wiki.didosolutions.com/dido/99_annexes/annex-b-terms-and-definitions/v/validation_criteria" text:style-name="Internet_20_link" text:visited-style-name="Visited_20_Internet_20_Link">Validation Criteria</text:a>The applicable Acceptance CriteriaIts <text:a xlink:type="simple" xlink:href="https://wiki.didosolutions.com/dido/99_annexes/annex-b-terms-and-definitions/e/evidence" text:style-name="Internet_20_link" text:visited-style-name="Visited_20_Internet_20_Link">Evidence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Operational Stability can be evaluated using:</text:p>
      <text:p text:style-name="Text_20_body">Variation around a reference valueVariation over timeFrequency of excursions outside a permitted rangeDuration of excursions outside a permitted rangeTrend analysisStatistical dispersionChange-point detectionComparison with a controlling DIDO BaselineAnother method established by the Acceptance Criteria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q/quality_characteristic" text:style-name="Internet_20_link" text:visited-style-name="Visited_20_Internet_20_Link">Quality Characteristic</text:a> concerning the degree to which the operational characteristics of a subject remain within permitted variation under specified conditions for a specified perio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iso.org/standard/78176.html" text:style-name="Internet_20_link" text:visited-style-name="Visited_20_Internet_20_Link">ISO/IEC 25010:2023, Systems and software Quality Requirements and Evaluation (SQuaRE) — Product quality model</text:a>
      <text:a xlink:type="simple" xlink:href="https://wiki.didosolutions.com/dido/99_annexes/annex-b-terms-and-definitions/q/quality_characteristic" text:style-name="Internet_20_link" text:visited-style-name="Visited_20_Internet_20_Link">Quality Characteristic</text:a>
      <text:a xlink:type="simple" xlink:href="https://wiki.didosolutions.com/dido/99_annexes/annex-b-terms-and-definitions/r/reliability" text:style-name="Internet_20_link" text:visited-style-name="Visited_20_Internet_20_Link">Reliability</text:a>
      <text:a xlink:type="simple" xlink:href="https://wiki.didosolutions.com/dido/99_annexes/annex-b-terms-and-definitions/p/performance_efficiency" text:style-name="Internet_20_link" text:visited-style-name="Visited_20_Internet_20_Link">Performance Efficiency</text:a>
      <text:p text:style-name="Text_20_body">DIDO Reference Implementation Conceptual ModelDIDO-TE draft Requirements RegisterDIDO-TE Broad Agency Announcement source materialThe DIDO-TE source material identifies Stability as a central evaluation value but does not establish an independently measurable definition.</text:p>
      <text:p text:style-name="Text_20_body">ISO/IEC 25010 does not identify Operational Stability as a separate top-level product-quality characteristic. This definition introduces Operational Stability to provide a measurable interpretation of stability for DIDO-TE comparative evalua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perational Stability differs from <text:a xlink:type="simple" xlink:href="https://wiki.didosolutions.com/dido/99_annexes/annex-b-terms-and-definitions/r/reliability" text:style-name="Internet_20_link" text:visited-style-name="Visited_20_Internet_20_Link">Reliability</text:a>:</text:p>
      <text:p text:style-name="Text_20_body">Operational Stability concerns variation in selected operational characteristicsReliability concerns performance of specified functions under specified conditions for a specified periodA subject can remain operational and reliable while exhibiting unacceptable variation in response time or resource utilization.</text:p>
      <text:p text:style-name="Text_20_body">A subject can exhibit stable performance while consistently producing incorrect results.</text:p>
      <text:p text:style-name="Text_20_body">Operational Stability differs from <text:a xlink:type="simple" xlink:href="https://wiki.didosolutions.com/dido/99_annexes/annex-b-terms-and-definitions/p/performance_efficiency" text:style-name="Internet_20_link" text:visited-style-name="Visited_20_Internet_20_Link">Performance Efficiency</text:a>:</text:p>
      <text:p text:style-name="Text_20_body">Operational Stability concerns variation over time or operating conditionsPerformance Efficiency concerns performance relative to resources usedOperational Stability does not mean the operational characteristics remain constant.</text:p>
      <text:p text:style-name="Text_20_body">Normal operation can include permitted variation caused by:</text:p>
      <text:p text:style-name="Text_20_body">Workload changesSchedulingCommunication delaysResource allocationNondeterministic processingMaintenance activityPlanned state transitionsThe applicable Acceptance Criteria establish which variation is permitted.</text:p>
      <text:p text:style-name="Text_20_body">The term <text:span text:style-name="Strong_20_Emphasis">Stability</text:span> should not appear alone in a requirement when its intended meaning is Operational Stability.</text:p>
      <text:p text:style-name="Text_20_body">Other meanings of stability can include:</text:p>
      <text:p text:style-name="Text_20_body">Numerical stabilityConfiguration stabilityInterface stabilityOrganizational stabilityFinancial stabilityThose meanings require separate terms or explicit qualifi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IDO-TE evaluates three Candidate Solutions for 24 hours under the same variable workload.</text:p>
      <text:p text:style-name="Text_20_body">The Acceptance Criteria establish permitted ranges for:</text:p>
      <text:p text:style-name="Text_20_body">Response timeThroughputProcessor utilizationMemory utilizationQueue depthCommunication latencyDIDO-TE records each characteristic at defined measurement intervals.</text:p>
      <text:p text:style-name="Text_20_body">One Candidate Solution maintains every characteristic within the permitted variation. Another Candidate Solution completes the same work but exhibits repeated response-time and queue-depth excursions.</text:p>
      <text:p text:style-name="Text_20_body">The comparative evaluation identifies the first Candidate Solution as having greater Operational Stability under the evaluated condi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29</meta:creation-date>
    <dc:creator>Generated</dc:creator>
    <dc:date>2026-08-22T14::24:29</dc:date>
    <dc:language>en-US</dc:language>
    <meta:editing-cycles>1</meta:editing-cycles>
    <meta:editing-duration>PT0S</meta:editing-duration>
    <dc:title>dido:99_annexes:annex-b-terms-and-definitions:o:operational_stability</dc:title>
  </office:meta>
</office:document-meta>
</file>