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o:operational_resource"/><text:bookmark-start text:name="__RefHeading___operational_resource_1"/><text:bookmark-start text:name="operational_resource"/>Operational Resource<text:bookmark-end text:name="__RefHeading___operational_resource_1"/><text:bookmark-end text:name="operational_resourc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Operational Resource is a <text:a xlink:type="simple" xlink:href="https://wiki.didosolutions.com/dido/99_annexes/annex-b-terms-and-definitions/r/resource" text:style-name="Internet_20_link" text:visited-style-name="Visited_20_Internet_20_Link">Resource</text:a> used to perform or support an operational activity.</text:p>
      <text:p text:style-name="Text_20_body">An Operational Resource can include:</text:p>
      <text:p text:style-name="Text_20_body">A personAn <text:a xlink:type="simple" xlink:href="https://wiki.didosolutions.com/dido/99_annexes/annex-b-terms-and-definitions/o/organization" text:style-name="Internet_20_link" text:visited-style-name="Visited_20_Internet_20_Link">Organization</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serviceA software componentA physical machineA virtual machineA containerA networkA storage facilityA databaseAn <text:a xlink:type="simple" xlink:href="https://wiki.didosolutions.com/dido/99_annexes/annex-b-terms-and-definitions/e/execution_facility" text:style-name="Internet_20_link" text:visited-style-name="Visited_20_Internet_20_Link">Execution Facility</text:a>A <text:a xlink:type="simple" xlink:href="https://wiki.didosolutions.com/dido/99_annexes/annex-b-terms-and-definitions/d/deployment_target" text:style-name="Internet_20_link" text:visited-style-name="Visited_20_Internet_20_Link">Deployment Target</text:a>A test instrumentA communication facilityAn external systemAnother resource required to conduct or support operationsAn Operational Resource can identify:</text:p>
      <text:p text:style-name="Text_20_body">Its identityIts nameIts descriptionIts typeIts <text:a xlink:type="simple" xlink:href="https://wiki.didosolutions.com/dido/99_annexes/annex-b-terms-and-definitions/v/version" text:style-name="Internet_20_link" text:visited-style-name="Visited_20_Internet_20_Link">Version</text:a>Its ownerIts operatorIts applicable <text:a xlink:type="simple" xlink:href="https://wiki.didosolutions.com/dido/99_annexes/annex-b-terms-and-definitions/r/role" text:style-name="Internet_20_link" text:visited-style-name="Visited_20_Internet_20_Link">Roles</text:a>Its provided capabilitiesIts required capabilitiesIts interfacesIts applicable <text:a xlink:type="simple" xlink:href="https://wiki.didosolutions.com/dido/99_annexes/annex-b-terms-and-definitions/e/endpoint" text:style-name="Internet_20_link" text:visited-style-name="Visited_20_Internet_20_Link">Endpoints</text:a>Its dependenciesIts configurationIts availabilityIts capacityIts operational status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xt:a xlink:type="simple" xlink:href="https://wiki.didosolutions.com/dido/99_annexes/annex-b-terms-and-definitions/t/test_environment" text:style-name="Internet_20_link" text:visited-style-name="Visited_20_Internet_20_Link">Test Environment</text:a> can contain, identify, allocate, configure, or provide access to Operational Resources required for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r/resource" text:style-name="Internet_20_link" text:visited-style-name="Visited_20_Internet_20_Link">Resource</text:a> used to perform or support an operational activity</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t/test_environment" text:style-name="Internet_20_link" text:visited-style-name="Visited_20_Internet_20_Link">Test Environment</text:a>
      <text:p text:style-name="Text_20_body">DIDO Reference Architecture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Every Operational Resource is a Resource. A Resource is not necessarily an Operational Resource.</text:p>
      <text:p text:style-name="Text_20_body">A Resource becomes an Operational Resource when an operational activity uses or depends on it.</text:p>
      <text:p text:style-name="Text_20_body">An Operational Resource differs from a <text:a xlink:type="simple" xlink:href="https://wiki.didosolutions.com/dido/99_annexes/annex-b-terms-and-definitions/t/test_environment" text:style-name="Internet_20_link" text:visited-style-name="Visited_20_Internet_20_Link">Test Environment</text:a>:</text:p>
      <text:p text:style-name="Text_20_body">An Operational Resource performs or supports an operational activityA Test Environment identifies the conditions, configurations, dependencies, and Operational Resources required to conduct testingAn Operational Resource differs from a <text:a xlink:type="simple" xlink:href="https://wiki.didosolutions.com/dido/99_annexes/annex-b-terms-and-definitions/d/deployment_target" text:style-name="Internet_20_link" text:visited-style-name="Visited_20_Internet_20_Link">Deployment Target</text:a>:</text:p>
      <text:p text:style-name="Text_20_body">An Operational Resource performs or supports an operational activityA Deployment Target provides a destination for installing, configuring, or activating a deployable artifactThe same resource can satisfy both definitions.</text:p>
      <text:p text:style-name="Text_20_body">An Operational Resource differs from an <text:a xlink:type="simple" xlink:href="https://wiki.didosolutions.com/dido/99_annexes/annex-b-terms-and-definitions/e/execution_facility" text:style-name="Internet_20_link" text:visited-style-name="Visited_20_Internet_20_Link">Execution Facility</text:a>:</text:p>
      <text:p text:style-name="Text_20_body">An Operational Resource performs or supports an operational activityAn Execution Facility interprets or performs <text:a xlink:type="simple" xlink:href="https://wiki.didosolutions.com/dido/99_annexes/annex-b-terms-and-definitions/e/executable_instruction" text:style-name="Internet_20_link" text:visited-style-name="Visited_20_Internet_20_Link">Executable Instructions</text:a>Every Execution Facility used operationally is an Operational Resource. An Operational Resource is not necessarily an Execution Facility.</text:p>
      <text:p text:style-name="Text_20_body">An Operational Resource can be:</text:p>
      <text:p text:style-name="Text_20_body">Dedicated or sharedPermanent or temporaryLocal or remotePhysical or virtualHuman-operated or automatedInternal or external to the system</text:p>
      <text:h text:style-name="Heading_20_2" text:outline-level="2"><text:bookmark-start text:name="__RefHeading___example_6"/><text:bookmark-start text:name="example"/>Example<text:bookmark-end text:name="__RefHeading___example_6"/><text:bookmark-end text:name="example"/></text:h>
      <text:p text:style-name="Text_20_body">A DIDO-TE <text:a xlink:type="simple" xlink:href="https://wiki.didosolutions.com/dido/99_annexes/annex-b-terms-and-definitions/t/test_environment" text:style-name="Internet_20_link" text:visited-style-name="Visited_20_Internet_20_Link">Test Environment</text:a> uses the following Operational Resources:</text:p>
      <text:p text:style-name="Text_20_body">Three Nodes forming a Node SetA container runtimeA test automation serviceA databaseA communication networkAn Artifact RepositoryA monitoring serviceA User acting in the Test Operator RoleEach Operational Resource supports the applicable Test Execution and appears in the resulting <text:a xlink:type="simple" xlink:href="https://wiki.didosolutions.com/dido/99_annexes/annex-b-terms-and-definitions/t/test_run" text:style-name="Internet_20_link" text:visited-style-name="Visited_20_Internet_20_Link">Test Run</text:a> recor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5:46</meta:creation-date>
    <dc:creator>Generated</dc:creator>
    <dc:date>2026-08-22T17::05:46</dc:date>
    <dc:language>en-US</dc:language>
    <meta:editing-cycles>1</meta:editing-cycles>
    <meta:editing-duration>PT0S</meta:editing-duration>
    <dc:title>dido:99_annexes:annex-b-terms-and-definitions:o:operational_resource</dc:title>
  </office:meta>
</office:document-meta>
</file>