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o:operational_requirement"/><text:bookmark-start text:name="__RefHeading___operational_requirement_1"/><text:bookmark-start text:name="operational_requirement"/>Operational Requirement<text:bookmark-end text:name="__RefHeading___operational_requirement_1"/><text:bookmark-end text:name="operational_requirement"/></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Operational Requirement specifies a required condition, capability, constraint, or interaction associated with the operation of a system within its intended environment.</text:p>
      <text:p text:style-name="Text_20_body">An Operational Requirement may address:</text:p>
      <text:p text:style-name="Text_20_body">Operational actors and rolesOperating environmentsOperational conditionsMission scenariosSystem availabilityDeployment locationsConnectivity conditionsSecurity classificationsAdministrative boundariesOperational interactionsConcurrent operationsDistributed operationsOperational constraints<text:a xlink:type="simple" xlink:href="https://wiki.didosolutions.com/dido/99_annexes/annex-b-terms-and-definitions/o/operational_lifecycle" text:style-name="Internet_20_link" text:visited-style-name="Visited_20_Internet_20_Link">Operational Lifecycle</text:a> conditionsAn Operational Requirement establishes the circumstances under which the system operates or the operational outcome required within those circumstances.</text:p>
      <text:p text:style-name="Text_20_body">An Operational Requirement differs from a functional requirement:</text:p>
      <text:p text:style-name="Text_20_body">An Operational Requirement specifies a required operational condition, capability, constraint, or interactionA functional requirement specifies behavior the system performsAn Operational Requirement may constrain or provide context for multiple functional requirements.</text:p>
      <text:p text:style-name="Text_20_body">An Operational Requirement differs from a <text:a xlink:type="simple" xlink:href="https://wiki.didosolutions.com/dido/99_annexes/annex-b-terms-and-definitions/m/mission_objective" text:style-name="Internet_20_link" text:visited-style-name="Visited_20_Internet_20_Link">Mission Objective</text:a>:</text:p>
      <text:p text:style-name="Text_20_body">A Mission Objective states a high-level result that the system achieves in furtherance of its missionAn Operational Requirement specifies the operational conditions, capabilities, interactions, or constraints associated with achieving that resultOperational Requirements may apply across:</text:p>
      <text:a xlink:type="simple" xlink:href="https://wiki.didosolutions.com/dido/99_annexes/annex-b-terms-and-definitions/c/connected_environment" text:style-name="Internet_20_link" text:visited-style-name="Visited_20_Internet_20_Link">Connected Environments</text:a>
      <text:a xlink:type="simple" xlink:href="https://wiki.didosolutions.com/dido/99_annexes/annex-b-terms-and-definitions/d/disconnected_environment" text:style-name="Internet_20_link" text:visited-style-name="Visited_20_Internet_20_Link">Disconnected Environments</text:a>
      <text:a xlink:type="simple" xlink:href="https://wiki.didosolutions.com/dido/99_annexes/annex-b-terms-and-definitions/a/air-gapped_environment" text:style-name="Internet_20_link" text:visited-style-name="Visited_20_Internet_20_Link">Air-Gapped Environments</text:a>
      <text:p text:style-name="Text_20_body">Classified environmentsUnclassified environmentsCentralized environmentsDistributed environmentsConcurrently managed environment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quirement that specifies a condition, capability, constraint, or interaction associated with operation of a system within its intended environment</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An Operational Requirement should identify, as applicable:</text:p>
      <text:p text:style-name="Text_20_body">The system or operational subjectThe operational actor or roleThe applicable operating environmentThe required operational condition or capabilityThe applicable constraintThe required interactionThe operational boundaryThe observable resultAn Operational Requirement should remain independent of unnecessary implementation detail.</text:p>
      <text:p text:style-name="Text_20_body">Verification of an Operational Requirement may require:</text:p>
      <text:p text:style-name="Text_20_body">Operational demonstrationsScenario-based testingEnvironment inspectionRole and interaction testingConnectivity testingConcurrent-operation testingDistributed-operation testingAn Operational Requirement does not replace the lower-level functional, performance, security, reliability, logging, or data requirements needed to define the detailed system behavior.</text:p>
      <text:h text:style-name="Heading_20_2" text:outline-level="2"><text:bookmark-start text:name="__RefHeading___example_6"/><text:bookmark-start text:name="example"/>Example<text:bookmark-end text:name="__RefHeading___example_6"/><text:bookmark-end text:name="example"/></text:h>
      <text:p text:style-name="Text_20_body">An Operational Requirement specifies that Crucible operates in Connected, Disconnected, and Air-Gapped Environments. Functional and security requirements then define the behaviors and controls required within each operating condi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01:25</meta:creation-date>
    <dc:creator>Generated</dc:creator>
    <dc:date>2026-08-22T18::01:25</dc:date>
    <dc:language>en-US</dc:language>
    <meta:editing-cycles>1</meta:editing-cycles>
    <meta:editing-duration>PT0S</meta:editing-duration>
    <dc:title>dido:99_annexes:annex-b-terms-and-definitions:o:operational_requirement</dc:title>
  </office:meta>
</office:document-meta>
</file>