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o:operational_lifecycle_state"/><text:bookmark-start text:name="__RefHeading___operational_lifecycle_state_1"/><text:bookmark-start text:name="operational_lifecycle_state"/>Operational Lifecycle State<text:bookmark-end text:name="__RefHeading___operational_lifecycle_state_1"/><text:bookmark-end text:name="operational_lifecycle_state"/></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Operational Lifecycle State identifies the condition of an operational subject at a particular point within an <text:a xlink:type="simple" xlink:href="https://wiki.didosolutions.com/dido/99_annexes/annex-b-terms-and-definitions/o/operational_lifecycle" text:style-name="Internet_20_link" text:visited-style-name="Visited_20_Internet_20_Link">Operational Lifecycle</text:a>.</text:p>
      <text:p text:style-name="Text_20_body">The governing Operational Lifecycle defines:</text:p>
      <text:p text:style-name="Text_20_body">The permitted Operational Lifecycle StatesThe events associated with state transitionsThe permitted transitions between Operational Lifecycle StatesThe conditions that govern each transitionAn Operational Lifecycle State represents one state within the Operational Lifecycle of an operational subject.</text:p>
      <text:p text:style-name="Text_20_body">Examples of operational subjects include:</text:p>
      <text:p text:style-name="Text_20_body">An <text:a xlink:type="simple" xlink:href="https://wiki.didosolutions.com/dido/99_annexes/annex-b-terms-and-definitions/i/infrastructure_environment" text:style-name="Internet_20_link" text:visited-style-name="Visited_20_Internet_20_Link">Infrastructure Environment</text:a>An <text:a xlink:type="simple" xlink:href="https://wiki.didosolutions.com/dido/99_annexes/annex-b-terms-and-definitions/i/infrastructure_configuration" text:style-name="Internet_20_link" text:visited-style-name="Visited_20_Internet_20_Link">Infrastructure Configuration</text:a>An <text:a xlink:type="simple" xlink:href="https://wiki.didosolutions.com/dido/99_annexes/annex-b-terms-and-definitions/i/infrastructure_blueprint" text:style-name="Internet_20_link" text:visited-style-name="Visited_20_Internet_20_Link">Infrastructure Blueprint</text:a>A <text:a xlink:type="simple" xlink:href="https://wiki.didosolutions.com/dido/99_annexes/annex-b-terms-and-definitions/m/machine_image" text:style-name="Internet_20_link" text:visited-style-name="Visited_20_Internet_20_Link">Machine Image</text:a>A deployed serviceA software componentA controlled <text:a xlink:type="simple" xlink:href="https://wiki.didosolutions.com/dido/99_annexes/annex-b-terms-and-definitions/a/artifact" text:style-name="Internet_20_link" text:visited-style-name="Visited_20_Internet_20_Link">Artifact</text:a>Examples of Operational Lifecycle States include:</text:p>
      <text:p text:style-name="Text_20_body">DefinedCreatedConfiguredValidatedApprovedProvisionedDeployedActiveOperationalUnder MaintenanceModifiedRecoveringReplacedRetiredDecommissionedArchivedThe governing Operational Lifecycle determines the Operational Lifecycle States that apply to an operational subjec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dition of an operational subject at a particular point within an <text:a xlink:type="simple" xlink:href="https://wiki.didosolutions.com/dido/99_annexes/annex-b-terms-and-definitions/o/operational_lifecycle" text:style-name="Internet_20_link" text:visited-style-name="Visited_20_Internet_20_Link">Operational Lifecycle</text:a></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An Operational Lifecycle State identifies the operational subject's position within its Operational Lifecycle.</text:p>
      <text:p text:style-name="Text_20_body">An Operational Lifecycle State does not represent the complete configuration, resource inventory, runtime condition, or observed technical condition of the operational subject.</text:p>
      <text:p text:style-name="Text_20_body">An operational subject progresses from one Operational Lifecycle State to another through a permitted transition when the applicable transition conditions are satisfied.</text:p>
      <text:p text:style-name="Text_20_body">The plural display text <text:a xlink:type="simple" xlink:href="#dido:99_annexes:annex-b-terms-and-definitions:o:operational_lifecycle_state" text:style-name="Local_20_link" text:visited-style-name="Visited_20_Local_20_Link">Operational Lifecycle States</text:a> refers to multiple instances of this singular concept.</text:p>
      <text:h text:style-name="Heading_20_2" text:outline-level="2"><text:bookmark-start text:name="__RefHeading___example_6"/><text:bookmark-start text:name="example"/>Example<text:bookmark-end text:name="__RefHeading___example_6"/><text:bookmark-end text:name="example"/></text:h>
      <text:p text:style-name="Text_20_body">An Infrastructure Environment occupies the Operational Lifecycle State <text:span text:style-name="Strong_20_Emphasis">Deployed</text:span> after its deployment transition completes and the conditions defined for the Deployed state are satisfied.</text:p>
      <text:p text:style-name="Text_20_body">An activation event transitions the Infrastructure Environment from the Deployed state to the Operational state when the applicable transition conditions are satisfie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40:47</meta:creation-date>
    <dc:creator>Generated</dc:creator>
    <dc:date>2026-08-24T01::40:47</dc:date>
    <dc:language>en-US</dc:language>
    <meta:editing-cycles>1</meta:editing-cycles>
    <meta:editing-duration>PT0S</meta:editing-duration>
    <dc:title>dido:99_annexes:annex-b-terms-and-definitions:o:operational_lifecycle_state</dc:title>
  </office:meta>
</office:document-meta>
</file>