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perational_lifecycle"/><text:bookmark-start text:name="__RefHeading___operational_lifecycle_1"/><text:bookmark-start text:name="operational_lifecycle"/>Operational Lifecycle<text:bookmark-end text:name="__RefHeading___operational_lifecycle_1"/><text:bookmark-end text:name="operational_lifecycl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perational Lifecycle is a specialization of <text:a xlink:type="simple" xlink:href="https://wiki.didosolutions.com/dido/99_annexes/annex-b-terms-and-definitions/l/lifecycle" text:style-name="Internet_20_link" text:visited-style-name="Visited_20_Internet_20_Link">Lifecycle</text:a> that applies to an operational subject.</text:p>
      <text:p text:style-name="Text_20_body">The Lifecycle identifies the states, events, transitions, and transition conditions through which the operational subject progresses over time.</text:p>
      <text:p text:style-name="Text_20_body">The operational subject may include:</text:p>
      <text:p text:style-name="Text_20_body">An <text:a xlink:type="simple" xlink:href="https://wiki.didosolutions.com/dido/99_annexes/annex-b-terms-and-definitions/i/infrastructure_environment" text:style-name="Internet_20_link" text:visited-style-name="Visited_20_Internet_20_Link">Infrastructure Environment</text:a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nfrastructure_blueprint" text:style-name="Internet_20_link" text:visited-style-name="Visited_20_Internet_20_Link">Infrastructure Blueprint</text:a>A <text:a xlink:type="simple" xlink:href="https://wiki.didosolutions.com/dido/99_annexes/annex-b-terms-and-definitions/m/machine_image" text:style-name="Internet_20_link" text:visited-style-name="Visited_20_Internet_20_Link">Machine Image</text:a>A deployed serviceA software componentA controlled <text:a xlink:type="simple" xlink:href="https://wiki.didosolutions.com/dido/99_annexes/annex-b-terms-and-definitions/a/artifact" text:style-name="Internet_20_link" text:visited-style-name="Visited_20_Internet_20_Link">Artifact</text:a>An Operational Lifecycle may include states associated with:</text:p>
      <text:p text:style-name="Text_20_body">DefinitionCreationConfigurationValidationApproval<text:a xlink:type="simple" xlink:href="https://wiki.didosolutions.com/dido/99_annexes/annex-b-terms-and-definitions/p/provisioning" text:style-name="Internet_20_link" text:visited-style-name="Visited_20_Internet_20_Link">Provisioning</text:a><text:a xlink:type="simple" xlink:href="https://wiki.didosolutions.com/dido/99_annexes/annex-b-terms-and-definitions/i/infrastructure_deployment" text:style-name="Internet_20_link" text:visited-style-name="Visited_20_Internet_20_Link">Infrastructure Deployment</text:a>ActivationOperationMaintenanceModificationRecoveryReplacementRetirementDecommissioningArchivingEvents cause or request transitions between lifecycle states. Applicable controls and transition conditions determine whether a transition may occur.</text:p>
      <text:p text:style-name="Text_20_body">An Operational Lifecycle differs from a workflow:</text:p>
      <text:p text:style-name="Text_20_body">An Operational Lifecycle describes the states, events, transitions, and transition conditions associated with an operational subject over timeA workflow coordinates activities performed to achieve a bounded resultAn Operational Lifecycle may contain or reference multiple workflow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l/lifecycle" text:style-name="Internet_20_link" text:visited-style-name="Visited_20_Internet_20_Link">lifecycle</text:a> through which an operational subject progresses from introduction through retirement or decommission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beginning and end of an Operational Lifecycle depend on the operational subject.</text:p>
      <text:p text:style-name="Text_20_body">For an Infrastructure Environment, the Operational Lifecycle may begin with definition of the desired state and continue through provisioning, deployment, operation, modification, and decommissioning.</text:p>
      <text:p text:style-name="Text_20_body">For an Artifact, the Operational Lifecycle may begin with creation and continue through revision, use, preservation, retirement, and archival disposition.</text:p>
      <text:p text:style-name="Text_20_body">An Operational Lifecycle does not require every subject to pass through the same states or transitions.</text:p>
      <text:p text:style-name="Text_20_body">The applicable architecture, policies, and requirements determine:</text:p>
      <text:p text:style-name="Text_20_body">Permitted lifecycle statesApplicable eventsPermitted transitionsTransition conditionsResponsible actorsRequired recordsThe term does not prescribe a particular process model, workflow engine, deployment method, platform, or implementation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Operational Lifecycle of an Infrastructure Environment progresses from definition to provisioning, deployment, operation, modification, and decommissioning. A deployment event initiates the transition from a prepared state to a deployed state when the applicable transition conditions are satisfie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28:28</meta:creation-date>
    <dc:creator>Generated</dc:creator>
    <dc:date>2026-08-24T10::28:28</dc:date>
    <dc:language>en-US</dc:language>
    <meta:editing-cycles>1</meta:editing-cycles>
    <meta:editing-duration>PT0S</meta:editing-duration>
    <dc:title>dido:99_annexes:annex-b-terms-and-definitions:o:operational_lifecycle</dc:title>
  </office:meta>
</office:document-meta>
</file>