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o:operational_approval"/><text:bookmark-start text:name="__RefHeading___operational_approval_1"/><text:bookmark-start text:name="operational_approval"/>Operational Approval<text:bookmark-end text:name="__RefHeading___operational_approval_1"/><text:bookmark-end text:name="operational_approval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Operational Approval records an <text:a xlink:type="simple" xlink:href="https://wiki.didosolutions.com/dido/99_annexes/annex-b-terms-and-definitions/a/authorizing_authority" text:style-name="Internet_20_link" text:visited-style-name="Visited_20_Internet_20_Link">Authorizing Authority</text:a> decision that permits a defined system, service, facility, organization, or operational capability to operate within specified boundaries, conditions, restrictions, and time limits.</text:p>
      <text:p text:style-name="Text_20_body">The approval identifies the authorized entity, applicable <text:a xlink:type="simple" xlink:href="https://wiki.didosolutions.com/dido/99_annexes/annex-b-terms-and-definitions/a/accreditation_boundary" text:style-name="Internet_20_link" text:visited-style-name="Visited_20_Internet_20_Link">Accreditation Boundary</text:a>, approved operating context, accepted risks, required controls, decision conditions, and period of applicability.</text:p>
      <text:p text:style-name="Text_20_body">An Operational Approval may depend on continued monitoring, periodic reassessment, corrective actions, configuration restrictions, or other governance conditions. A suspension, withdrawal, expiration, or superseding decision ends or changes the approval according to its stated terms.</text:p>
      <text:p text:style-name="Text_20_body">For an <text:a xlink:type="simple" xlink:href="https://wiki.didosolutions.com/dido/99_annexes/annex-b-terms-and-definitions/a/accredited_software_factory" text:style-name="Internet_20_link" text:visited-style-name="Visited_20_Internet_20_Link">Accredited Software Factory</text:a>, the Operational Approval permits operation of the factory within the approved boundary and context. It does not automatically approve every product produced or every target environment receiving a deploymen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corded decision by an <text:a xlink:type="simple" xlink:href="https://wiki.didosolutions.com/dido/99_annexes/annex-b-terms-and-definitions/a/authorizing_authority" text:style-name="Internet_20_link" text:visited-style-name="Visited_20_Internet_20_Link">authorizing authority</text:a> that permits a defined entity to operate within specified boundaries, conditions, restrictions, and time limi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security-authorization, accreditation, governance, and risk-management usage and specialis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Operational Approval is the general term used in this corpus for the formal decision that permits operation. A jurisdiction, organization, or regulatory framework may use a more specific term, such as Authority to Operate.</text:p>
      <text:p text:style-name="Text_20_body">Compliance results, assessment reports, or generated evidence support an Operational Approval but do not themselves constitute the approval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Authorizing Authority issues an Operational Approval that permits a Software Factory to operate for a defined period within its approved Accreditation Boundary, subject to continued monitoring and specified configuration control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07:34</meta:creation-date>
    <dc:creator>Generated</dc:creator>
    <dc:date>2026-08-24T05::07:34</dc:date>
    <dc:language>en-US</dc:language>
    <meta:editing-cycles>1</meta:editing-cycles>
    <meta:editing-duration>PT0S</meta:editing-duration>
    <dc:title>dido:99_annexes:annex-b-terms-and-definitions:o:operational_approval</dc:title>
  </office:meta>
</office:document-meta>
</file>