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o:operating_procedure"/><text:bookmark-start text:name="__RefHeading___operating_procedure_1"/><text:bookmark-start text:name="operating_procedure"/>Operating Procedure<text:bookmark-end text:name="__RefHeading___operating_procedure_1"/><text:bookmark-end text:name="operating_procedur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Operating Procedure specifies how an operator or system performs an operation under identified conditions.</text:p>
      <text:p text:style-name="Text_20_body">An Operating Procedure identifies the applicable sequence of activities, responsibilities, inputs, outputs, controls, decision points, records, and completion criteria. Its scope depends upon the operation and the environment in which the operation occurs.</text:p>
      <text:p text:style-name="Text_20_body">Environment-specific Operating Procedures address conditions associated with <text:a xlink:type="simple" xlink:href="https://wiki.didosolutions.com/dido/99_annexes/annex-b-terms-and-definitions/c/connected_environment" text:style-name="Internet_20_link" text:visited-style-name="Visited_20_Internet_20_Link">Connected Environments</text:a>, <text:a xlink:type="simple" xlink:href="https://wiki.didosolutions.com/dido/99_annexes/annex-b-terms-and-definitions/d/disconnected_environment" text:style-name="Internet_20_link" text:visited-style-name="Visited_20_Internet_20_Link">Disconnected Environments</text:a>, and <text:a xlink:type="simple" xlink:href="https://wiki.didosolutions.com/dido/99_annexes/annex-b-terms-and-definitions/a/air-gapped_environment" text:style-name="Internet_20_link" text:visited-style-name="Visited_20_Internet_20_Link">Air-Gapped Environments</text:a>.</text:p>
      <text:p text:style-name="Text_20_body">An Operating Procedure differs from a requirement. A requirement states a necessary outcome, behavior, characteristic, or constraint. An Operating Procedure specifies the activities used to conduct an opera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a specified way to carry out activities associated with the operation of a system or environment</text:span></text:p>
      <text:h text:style-name="Heading_20_2" text:outline-level="2"><text:bookmark-start text:name="__RefHeading___source_4"/><text:bookmark-start text:name="source"/>Source<text:bookmark-end text:name="__RefHeading___source_4"/><text:bookmark-end text:name="source"/></text:h>
      <text:p text:style-name="Text_20_body">Adapted from the ISO definition of <text:span text:style-name="Strong_20_Emphasis">procedure</text:span>: “specified way to carry out an activity or a process.”</text:p>
      <text:p text:style-name="Text_20_body"><text:a xlink:type="simple" xlink:href="https://casco.iso.org/techniques-and-schemes.html" text:style-name="Internet_20_link" text:visited-style-name="Visited_20_Internet_20_Link">International Organization for Standardization, “Techniques and Schemes”</text:a></text:p>
      <text:p text:style-name="Text_20_body">See also ISO 9000:2015, *Quality management systems — Fundamentals and vocabulary*, definition 3.4.5.</text:p>
      <text:h text:style-name="Heading_20_2" text:outline-level="2"><text:bookmark-start text:name="__RefHeading___note_5"/><text:bookmark-start text:name="note"/>Note<text:bookmark-end text:name="__RefHeading___note_5"/><text:bookmark-end text:name="note"/></text:h>
      <text:p text:style-name="Text_20_body">An Operating Procedure may address:</text:p>
      <text:p text:style-name="Text_20_body">PreconditionsAssigned responsibilitiesRequired resourcesOrdered activitiesAuthorization and security controlsDecision and exception pathsRequired records and EvidenceCompletion and acceptance criteriaRecovery or rollback activitiesThe procedure’s medium does not determine the concept. Text, workflow definitions, checklists, scripts, executable automation, or combinations of these forms express an Operating Procedure.</text:p>
      <text:h text:style-name="Heading_20_2" text:outline-level="2"><text:bookmark-start text:name="__RefHeading___example_6"/><text:bookmark-start text:name="example"/>Example<text:bookmark-end text:name="__RefHeading___example_6"/><text:bookmark-end text:name="example"/></text:h>
      <text:p text:style-name="Text_20_body">A Connected Environment Operating Procedure identifies the authorized External Network Connections and External Services used during a DIDO-TE test. It also specifies approval, monitoring, recording, exception handling, and Evidence-preservation activiti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4:39</meta:creation-date>
    <dc:creator>Generated</dc:creator>
    <dc:date>2026-08-22T15::14:39</dc:date>
    <dc:language>en-US</dc:language>
    <meta:editing-cycles>1</meta:editing-cycles>
    <meta:editing-duration>PT0S</meta:editing-duration>
    <dc:title>dido:99_annexes:annex-b-terms-and-definitions:o:operating_procedure</dc:title>
  </office:meta>
</office:document-meta>
</file>