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ntology_language"/><text:bookmark-start text:name="__RefHeading___ontology_language_1"/><text:bookmark-start text:name="ontology_language"/>Ontology Language<text:bookmark-end text:name="__RefHeading___ontology_language_1"/><text:bookmark-end text:name="ontology_langu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ntology language provides a formal means to express an <text:a xlink:type="simple" xlink:href="https://wiki.didosolutions.com/dido/99_annexes/annex-b-terms-and-definitions/o/ontology" text:style-name="Internet_20_link" text:visited-style-name="Visited_20_Internet_20_Link">ontology</text:a>. It supplies constructs for representing concepts, relationships, classifications, assertions, constraints, axioms, annotations, and other ontology content.</text:p>
      <text:p text:style-name="Text_20_body">An ontology language differs from the ontology itself. The language provides the expression mechanism. The ontology provides the domain commitments expressed through that mechanism.</text:p>
      <text:p text:style-name="Text_20_body">Ontology languages and representation approaches differ in their assumptions, semantics, constraints, reasoning capabilities, and implementation tradeoff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ormal language used to express an ontolog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common ontology engineering usage and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ontology language differs from a graph store, serialisation format, modelling tool, or reasoner. Those technologies support ontology implementation, exchange, storage, or process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dido/99_annexes/annex-b-terms-and-definitions/o/owl" text:style-name="Internet_20_link" text:visited-style-name="Visited_20_Internet_20_Link">OWL</text:a> is an ontology language. An FX transaction ontology expressed in OWL uses OWL constructs and OWL reasoning semantic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28:36</meta:creation-date>
    <dc:creator>Generated</dc:creator>
    <dc:date>2026-08-24T11::28:36</dc:date>
    <dc:language>en-US</dc:language>
    <meta:editing-cycles>1</meta:editing-cycles>
    <meta:editing-duration>PT0S</meta:editing-duration>
    <dc:title>dido:99_annexes:annex-b-terms-and-definitions:o:ontology_language</dc:title>
  </office:meta>
</office:document-meta>
</file>