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o:ontology"/><text:bookmark-start text:name="__RefHeading___ontology_1"/><text:bookmark-start text:name="ontology"/>Ontology<text:bookmark-end text:name="__RefHeading___ontology_1"/><text:bookmark-end text:name="ontology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ontology identifies the concepts, relationships, distinctions, and constraints that a community recognises within a defined domain. An ontology makes selected semantic commitments explicit.</text:p>
      <text:p text:style-name="Text_20_body">Ontology artefacts include informal domain models, controlled <text:a xlink:type="simple" xlink:href="https://wiki.didosolutions.com/dido/99_annexes/annex-b-terms-and-definitions/c/conceptual_model" text:style-name="Internet_20_link" text:visited-style-name="Visited_20_Internet_20_Link">conceptual models</text:a>, logical models, and formal machine-processable artefacts. <text:a xlink:type="simple" xlink:href="https://wiki.didosolutions.com/dido/99_annexes/annex-b-terms-and-definitions/o/ontology_language" text:style-name="Internet_20_link" text:visited-style-name="Visited_20_Internet_20_Link">Ontology languages</text:a> express ontologies in formal languages. <text:a xlink:type="simple" xlink:href="https://wiki.didosolutions.com/dido/99_annexes/annex-b-terms-and-definitions/o/owl" text:style-name="Internet_20_link" text:visited-style-name="Visited_20_Internet_20_Link">OWL</text:a> expresses ontology content when OWL provides the selected ontology language.</text:p>
      <text:p text:style-name="Text_20_body">A governed ontology preserves <text:a xlink:type="simple" xlink:href="https://wiki.didosolutions.com/dido/99_annexes/annex-b-terms-and-definitions/t/traceability" text:style-name="Internet_20_link" text:visited-style-name="Visited_20_Internet_20_Link">traceability</text:a> to the <text:a xlink:type="simple" xlink:href="https://wiki.didosolutions.com/dido/99_annexes/annex-b-terms-and-definitions/c/conceptual_model" text:style-name="Internet_20_link" text:visited-style-name="Visited_20_Internet_20_Link">conceptual model</text:a> and domain meaning that it represents. Traceability prevents a technical artefact from replacing the intended interpretation of the domain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tructured specification of the concepts, relationships, distinctions, and constraints recognised within a defined domain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sed from Gruber's characterisation of an ontology as a specification of a conceptualisation and specialised for use in the FX Demo Reference Architecture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ontology captures selected semantic commitments for a domain. It does not capture all possible meanings associated with the domain. An ontology is not equivalent to <text:a xlink:type="simple" xlink:href="https://wiki.didosolutions.com/dido/99_annexes/annex-b-terms-and-definitions/o/owl" text:style-name="Internet_20_link" text:visited-style-name="Visited_20_Internet_20_Link">OWL</text:a>; OWL is one ontology language that expresses ontology content. A governed ontology remains traceable to the conceptual model or other authoritative semantic source that establishes the intended domain meaning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FX transaction ontology defines concepts such as <text:span text:style-name="Source_20_Text">Trade</text:span>, <text:span text:style-name="Source_20_Text">Counterparty</text:span>, <text:span text:style-name="Source_20_Text">Currency Pair</text:span>, <text:span text:style-name="Source_20_Text">Notional Amount</text:span>, <text:span text:style-name="Source_20_Text">Trade Date</text:span>, <text:span text:style-name="Source_20_Text">Settlement Date</text:span>, and <text:span text:style-name="Source_20_Text">Settlement Obligation</text:span>, along with the relationships and constraints that distinguish them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21::04:37</meta:creation-date>
    <dc:creator>Generated</dc:creator>
    <dc:date>2026-08-22T21::04:37</dc:date>
    <dc:language>en-US</dc:language>
    <meta:editing-cycles>1</meta:editing-cycles>
    <meta:editing-duration>PT0S</meta:editing-duration>
    <dc:title>dido:99_annexes:annex-b-terms-and-definitions:o:ontology</dc:title>
  </office:meta>
</office:document-meta>
</file>