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n-premises_environment"/><text:bookmark-start text:name="__RefHeading___on-premises_environment_1"/><text:bookmark-start text:name="on-premises_environment"/>On-Premises Environment<text:bookmark-end text:name="__RefHeading___on-premises_environment_1"/><text:bookmark-end text:name="on-premises_environme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On-Premises Environment operates on computing, storage, networking, and facility resources managed within an organization-controlled physical or operational location.</text:p>
      <text:p text:style-name="Text_20_body">The organization may own the resources directly or operate them under an arrangement that gives the organization primary control over the infrastructure, access, configuration, and operating procedures.</text:p>
      <text:p text:style-name="Text_20_body">An On-Premises Environment may include physical servers, virtualization platforms, private cloud services, storage systems, network infrastructure, security services, and administrative tooling.</text:p>
      <text:p text:style-name="Text_20_body">The term distinguishes the environment from externally operated public cloud resources. It does not imply that the environment lacks remote access, virtualization, automation, or cloud-management technolog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perating environment hosted on infrastructure managed within an organization-controlled physical or operational loc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enterprise infrastructure, data-center, private-cloud, and systems-operations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On-Premises Environment may operate as a <text:a xlink:type="simple" xlink:href="https://wiki.didosolutions.com/dido/99_annexes/annex-b-terms-and-definitions/c/connected_environment" text:style-name="Internet_20_link" text:visited-style-name="Visited_20_Internet_20_Link">Connected Environment</text:a>, <text:a xlink:type="simple" xlink:href="https://wiki.didosolutions.com/dido/99_annexes/annex-b-terms-and-definitions/d/disconnected_environment" text:style-name="Internet_20_link" text:visited-style-name="Visited_20_Internet_20_Link">Disconnected Environment</text:a>, or <text:a xlink:type="simple" xlink:href="https://wiki.didosolutions.com/dido/99_annexes/annex-b-terms-and-definitions/a/air-gapped_environment" text:style-name="Internet_20_link" text:visited-style-name="Visited_20_Internet_20_Link">Air-Gapped Environment</text:a>.</text:p>
      <text:p text:style-name="Text_20_body">Infrastructure hosted in a third-party facility may still function as an On-Premises Environment when the organization retains the applicable operational control. The governing context determines the classific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organization deploys Crucible-built machine images to a privately operated virtualization cluster in its own data center. The cluster and its supporting network and storage services form an On-Premises Environ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04:24</meta:creation-date>
    <dc:creator>Generated</dc:creator>
    <dc:date>2026-08-22T18::04:24</dc:date>
    <dc:language>en-US</dc:language>
    <meta:editing-cycles>1</meta:editing-cycles>
    <meta:editing-duration>PT0S</meta:editing-duration>
    <dc:title>dido:99_annexes:annex-b-terms-and-definitions:o:on-premises_environment</dc:title>
  </office:meta>
</office:document-meta>
</file>