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o:omg"/><text:bookmark-start text:name="__RefHeading___object_management_group_omg_1"/><text:bookmark-start text:name="object_management_group_omg"/>Object Management Group (OMG)<text:bookmark-end text:name="__RefHeading___object_management_group_omg_1"/><text:bookmark-end text:name="object_management_group_omg"/></text:h>
      <text:p text:style-name="Text_20_body"><text:a xlink:type="simple" xlink:href="https://wiki.didosolutions.com/dido/99_annexes/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Object Management Group (OMG) is an international, member-driven standards development organisation. Its membership includes end users, vendors, government agencies, researchers, academic institutions, and other organisations that collaborate to develop and maintain technology standards.</text:p>
      <text:p text:style-name="Text_20_body">OMG develops specifications through a governed standards process involving technical committees, task forces, special interest groups, the Architecture Board, and the OMG Board of Directors. This process separates the development and adoption of specifications from the products and implementations that realise them.</text:p>
      <text:p text:style-name="Text_20_body">OMG specifications address modelling, distributed systems, middleware, data integration, systems engineering, finance, government, healthcare, manufacturing, and other technical and domain concerns.</text:p>
      <text:p text:style-name="Text_20_body">The Federated Data Interpretation Systems Reference Architecture (FDIS-RA) operates within the OMG standards ecosystem. It applies OMG architectural principles, including platform independence, model-driven specification, separation of concerns, implementation neutrality, and inspectable conforman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nternational standards development organisation that develops and maintains consensus-based technology specifications.</text:span></text:p>
      <text:h text:style-name="Heading_20_2" text:outline-level="2"><text:bookmark-start text:name="__RefHeading___source_4"/><text:bookmark-start text:name="source"/>Source<text:bookmark-end text:name="__RefHeading___source_4"/><text:bookmark-end text:name="source"/></text:h>
      <text:p text:style-name="Text_20_body">Object Management Group, <text:a xlink:type="simple" xlink:href="https://www.omg.org" text:style-name="Internet_20_link" text:visited-style-name="Visited_20_Internet_20_Link">https://www.omg.org</text:a>Object Management Group, Mission and Vision, <text:a xlink:type="simple" xlink:href="https://www.omg.org/about/" text:style-name="Internet_20_link" text:visited-style-name="Visited_20_Internet_20_Link">https://www.omg.org/about/</text:a>Object Management Group, Structure and Governance, <text:a xlink:type="simple" xlink:href="https://www.omg.org/about/structure-and-governance.htm" text:style-name="Internet_20_link" text:visited-style-name="Visited_20_Internet_20_Link">https://www.omg.org/about/structure-and-governance.htm</text:a>OMG Policies and Procedures</text:p>
      <text:h text:style-name="Heading_20_2" text:outline-level="2"><text:bookmark-start text:name="__RefHeading___note_5"/><text:bookmark-start text:name="note"/>Note<text:bookmark-end text:name="__RefHeading___note_5"/><text:bookmark-end text:name="note"/></text:h>
      <text:p text:style-name="Text_20_body">OMG develops specifications rather than vendor-specific products or implementations. Independent organisations implement OMG specifications in commercial, governmental, academic, and open-source environments.</text:p>
      <text:p text:style-name="Text_20_body">A specification developed or adopted by OMG does not require every conforming implementation to use the same internal design, programming language, product, platform, or deployment architecture unless the specification expressly defines such a requirement.</text:p>
      <text:p text:style-name="Text_20_body">Links to the Data Distribution Service (DDS) and Standard Business Report Model (SBRM) glossary pages will be added when this page is revisited.</text:p>
      <text:h text:style-name="Heading_20_2" text:outline-level="2"><text:bookmark-start text:name="__RefHeading___example_6"/><text:bookmark-start text:name="example"/>Example<text:bookmark-end text:name="__RefHeading___example_6"/><text:bookmark-end text:name="example"/></text:h>
      <text:p text:style-name="Text_20_body">SysML, UML, DDS, Model Driven Architecture (MDA), and SBRM are examples of specifications or architectural frameworks developed or maintained under OMG governance.</text:p>
      <text:p text:style-name="Horizontal_20_Line"/>
      <text:p text:style-name="Plugin_Wrap_Paragraph_Centered"> © 2026 Dido Solutions, Inc. and Jackrabbit Consulting, Inc.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3::55:42</meta:creation-date>
    <dc:creator>Generated</dc:creator>
    <dc:date>2026-08-24T13::55:42</dc:date>
    <dc:language>en-US</dc:language>
    <meta:editing-cycles>1</meta:editing-cycles>
    <meta:editing-duration>PT0S</meta:editing-duration>
    <dc:title>dido:99_annexes:annex-b-terms-and-definitions:o:omg</dc:title>
  </office:meta>
</office:document-meta>
</file>