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o:offline_transfer"/><text:bookmark-start text:name="__RefHeading___offline_transfer_1"/><text:bookmark-start text:name="offline_transfer"/>Offline Transfer<text:bookmark-end text:name="__RefHeading___offline_transfer_1"/><text:bookmark-end text:name="offline_transfer"/></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Offline Transfer moves information or <text:a xlink:type="simple" xlink:href="https://wiki.didosolutions.com/dido/99_annexes/annex-b-terms-and-definitions/a/artifact" text:style-name="Internet_20_link" text:visited-style-name="Visited_20_Internet_20_Link">Artifacts</text:a> between environments without using a direct network connection between the source and destination environments.</text:p>
      <text:p text:style-name="Text_20_body">Offline Transfer may use:</text:p>
      <text:p text:style-name="Text_20_body">Removable storage mediaAn intermediary transfer deviceA physically transported storage systemAn approved transfer applianceA controlled staging environmentA manually operated import and export processOffline Transfer commonly applies when one or both environments are:</text:p>
      <text:a xlink:type="simple" xlink:href="https://wiki.didosolutions.com/dido/99_annexes/annex-b-terms-and-definitions/d/disconnected_environment" text:style-name="Internet_20_link" text:visited-style-name="Visited_20_Internet_20_Link">Disconnected Environments</text:a>
      <text:a xlink:type="simple" xlink:href="https://wiki.didosolutions.com/dido/99_annexes/annex-b-terms-and-definitions/a/air-gapped_environment" text:style-name="Internet_20_link" text:visited-style-name="Visited_20_Internet_20_Link">Air-Gapped Environments</text:a>
      <text:p text:style-name="Text_20_body">Subject to restricted network connectivitySeparated by a security or administrative boundaryAn Offline Transfer may include activities such as:</text:p>
      <text:p text:style-name="Text_20_body">Selecting the transfer contentCreating a transfer bundleAuthorizing the transferRecording the source and destinationVerifying bundle integrityScanning for prohibited or malicious contentPhysically transporting the transfer mediumImporting the transfer bundleRecording the transfer resultOffline Transfer differs from online transfer:</text:p>
      <text:p text:style-name="Text_20_body">Offline Transfer does not use a direct network connection between the source and destination environmentsOnline transfer transmits content through a network path connecting the participating environmentsThe use of removable media alone does not establish a controlled Offline Transfer. Applicable authorization, integrity, inspection, handling, and accountability controls determine whether the transfer satisfies its requirement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ransfer of information or artifacts between environments without a direct network connection between the source and destination environment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Offline does not necessarily mean that every device participating in the transfer lacks network connectivity. The defining characteristic is the absence of a direct network transfer path between the source and destination environments for the transfer being performed.</text:p>
      <text:p text:style-name="Text_20_body">An Offline Transfer may cross one or more <text:a xlink:type="simple" xlink:href="https://wiki.didosolutions.com/dido/99_annexes/annex-b-terms-and-definitions/t/transfer_boundary" text:style-name="Internet_20_link" text:visited-style-name="Visited_20_Internet_20_Link">Transfer Boundaries</text:a>.</text:p>
      <text:p text:style-name="Text_20_body">Applicable requirements may govern:</text:p>
      <text:p text:style-name="Text_20_body">Transfer AuthorizationPermitted contentPermitted mediaEncryptionIntegrity verificationMalware scanningChain of custodyImport and export recordsMedia sanitizationRetention and disposal</text:p>
      <text:h text:style-name="Heading_20_2" text:outline-level="2"><text:bookmark-start text:name="__RefHeading___example_6"/><text:bookmark-start text:name="example"/>Example<text:bookmark-end text:name="__RefHeading___example_6"/><text:bookmark-end text:name="example"/></text:h>
      <text:p text:style-name="Text_20_body">An operator exports an approved transfer bundle from a Connected Environment to encrypted removable media, physically carries the media to an Air-Gapped Environment, verifies the bundle integrity, and imports the bundle through an authorized proces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1:35</meta:creation-date>
    <dc:creator>Generated</dc:creator>
    <dc:date>2026-08-22T17::01:35</dc:date>
    <dc:language>en-US</dc:language>
    <meta:editing-cycles>1</meta:editing-cycles>
    <meta:editing-duration>PT0S</meta:editing-duration>
    <dc:title>dido:99_annexes:annex-b-terms-and-definitions:o:offline_transfer</dc:title>
  </office:meta>
</office:document-meta>
</file>